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adornments="Normalny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F" svg:font-family="" style:font-family-generic="system" style:font-pitch="variable"/>
    <style:font-face style:name="Fira Sans" svg:font-family="'Fira Sans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ymbol" svg:font-family="Symbol" style:font-adornments="Normalny" style:font-family-generic="roman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List_20_Bullet" style:list-style-name="">
      <style:paragraph-properties fo:margin-left="0cm" fo:margin-right="0cm" fo:text-align="justify" style:justify-single-word="false" fo:text-indent="0cm" style:auto-text-indent="false"/>
      <style:text-properties style:font-name="Times New Roman" fo:font-size="14pt" style:font-name-asian="Times New Roman1" style:font-size-asian="14pt" style:language-asian="pl" style:country-asian="PL" style:font-name-complex="Times New Roman1" style:font-size-complex="14pt"/>
    </style:style>
    <style:style style:name="P2" style:family="paragraph" style:parent-style-name="List_20_Bullet" style:list-style-name="">
      <style:paragraph-properties fo:margin-left="0cm" fo:margin-right="0cm" fo:text-align="justify" style:justify-single-word="false" fo:text-indent="0cm" style:auto-text-indent="false"/>
    </style:style>
    <style:style style:name="P3" style:family="paragraph" style:parent-style-name="List_20_Bullet" style:list-style-name="">
      <style:paragraph-properties fo:margin-left="0cm" fo:margin-right="0cm" fo:text-align="justify" style:justify-single-word="false" fo:text-indent="0cm" style:auto-text-indent="false"/>
      <style:text-properties fo:font-size="14pt" style:font-size-asian="14pt" style:font-size-complex="14pt"/>
    </style:style>
    <style:style style:name="P4" style:family="paragraph" style:parent-style-name="List_20_Paragraph" style:list-style-name="WWNum3">
      <style:paragraph-properties fo:text-align="justify" style:justify-single-word="false"/>
    </style:style>
    <style:style style:name="P5" style:family="paragraph" style:parent-style-name="List_20_Paragraph" style:list-style-name="WWNum20">
      <style:paragraph-properties fo:text-align="justify" style:justify-single-word="false"/>
    </style:style>
    <style:style style:name="P6" style:family="paragraph" style:parent-style-name="List_20_Paragraph" style:list-style-name="WWNum21">
      <style:paragraph-properties fo:text-align="justify" style:justify-single-word="false"/>
    </style:style>
    <style:style style:name="P7" style:family="paragraph" style:parent-style-name="List_20_Paragraph" style:list-style-name="WWNum22">
      <style:paragraph-properties fo:text-align="justify" style:justify-single-word="false"/>
    </style:style>
    <style:style style:name="P8" style:family="paragraph" style:parent-style-name="List_20_Paragraph" style:list-style-name="WWNum23">
      <style:paragraph-properties fo:text-align="justify" style:justify-single-word="false"/>
    </style:style>
    <style:style style:name="P9" style:family="paragraph" style:parent-style-name="List_20_Paragraph" style:list-style-name="WWNum24">
      <style:paragraph-properties fo:text-align="justify" style:justify-single-word="false"/>
    </style:style>
    <style:style style:name="P10" style:family="paragraph" style:parent-style-name="List_20_Paragraph" style:list-style-name="WWNum16">
      <style:paragraph-properties fo:text-align="justify" style:justify-single-word="false"/>
    </style:style>
    <style:style style:name="P11" style:family="paragraph" style:parent-style-name="List_20_Paragraph" style:list-style-name="WWNum25">
      <style:paragraph-properties fo:text-align="justify" style:justify-single-word="false"/>
    </style:style>
    <style:style style:name="P12" style:family="paragraph" style:parent-style-name="List_20_Paragraph" style:list-style-name="WWNum17">
      <style:paragraph-properties fo:text-align="justify" style:justify-single-word="false"/>
    </style:style>
    <style:style style:name="P13" style:family="paragraph" style:parent-style-name="List_20_Paragraph" style:list-style-name="WWNum26">
      <style:paragraph-properties fo:text-align="justify" style:justify-single-word="false"/>
    </style:style>
    <style:style style:name="P14" style:family="paragraph" style:parent-style-name="List_20_Paragraph" style:list-style-name="WWNum27">
      <style:paragraph-properties fo:text-align="justify" style:justify-single-word="false"/>
    </style:style>
    <style:style style:name="P15" style:family="paragraph" style:parent-style-name="List_20_Paragraph" style:list-style-name="WWNum28">
      <style:paragraph-properties fo:text-align="justify" style:justify-single-word="false"/>
    </style:style>
    <style:style style:name="P16" style:family="paragraph" style:parent-style-name="List_20_Paragraph" style:list-style-name="WWNum29">
      <style:paragraph-properties fo:text-align="justify" style:justify-single-word="false"/>
    </style:style>
    <style:style style:name="P17" style:family="paragraph" style:parent-style-name="List_20_Paragraph" style:list-style-name="WWNum30">
      <style:paragraph-properties fo:text-align="justify" style:justify-single-word="false"/>
    </style:style>
    <style:style style:name="P18" style:family="paragraph" style:parent-style-name="List_20_Paragraph" style:list-style-name="WWNum31">
      <style:paragraph-properties fo:text-align="justify" style:justify-single-word="false"/>
    </style:style>
    <style:style style:name="P19" style:family="paragraph" style:parent-style-name="List_20_Paragraph" style:list-style-name="WWNum32">
      <style:paragraph-properties fo:text-align="justify" style:justify-single-word="false"/>
    </style:style>
    <style:style style:name="P20" style:family="paragraph" style:parent-style-name="List_20_Paragraph" style:list-style-name="WWNum18">
      <style:paragraph-properties fo:text-align="justify" style:justify-single-word="false"/>
    </style:style>
    <style:style style:name="P21" style:family="paragraph" style:parent-style-name="List_20_Paragraph" style:list-style-name="WWNum19">
      <style:paragraph-properties fo:text-align="justify" style:justify-single-word="false"/>
    </style:style>
    <style:style style:name="P22" style:family="paragraph" style:parent-style-name="List_20_Paragraph" style:list-style-name="WWNum33">
      <style:paragraph-properties fo:text-align="justify" style:justify-single-word="false"/>
    </style:style>
    <style:style style:name="P23" style:family="paragraph" style:parent-style-name="List_20_Paragraph" style:list-style-name="WWNum34">
      <style:paragraph-properties fo:text-align="justify" style:justify-single-word="false"/>
    </style:style>
    <style:style style:name="P24" style:family="paragraph" style:parent-style-name="List_20_Paragraph" style:list-style-name="WWNum35">
      <style:paragraph-properties fo:text-align="justify" style:justify-single-word="false"/>
    </style:style>
    <style:style style:name="P25" style:family="paragraph" style:parent-style-name="List_20_Paragraph" style:list-style-name="WWNum36">
      <style:paragraph-properties fo:text-align="justify" style:justify-single-word="false"/>
    </style:style>
    <style:style style:name="P26" style:family="paragraph" style:parent-style-name="List_20_Paragraph" style:list-style-name="WWNum37">
      <style:paragraph-properties fo:text-align="justify" style:justify-single-word="false"/>
    </style:style>
    <style:style style:name="P27" style:family="paragraph" style:parent-style-name="List_20_Paragraph" style:list-style-name="WWNum38">
      <style:paragraph-properties fo:text-align="justify" style:justify-single-word="false"/>
    </style:style>
    <style:style style:name="P28" style:family="paragraph" style:parent-style-name="List_20_Paragraph">
      <style:paragraph-properties fo:text-align="justify" style:justify-single-word="false"/>
      <style:text-properties style:font-name="Times New Roman" fo:font-size="14pt" style:font-size-asian="14pt" style:font-name-complex="Times New Roman1" style:font-size-complex="14pt"/>
    </style:style>
    <style:style style:name="P29" style:family="paragraph" style:parent-style-name="Standard">
      <style:paragraph-properties fo:text-align="center" style:justify-single-word="false"/>
    </style:style>
    <style:style style:name="P30" style:family="paragraph" style:parent-style-name="Standard">
      <style:paragraph-properties fo:text-align="justify" style:justify-single-word="false"/>
      <style:text-properties fo:font-size="14pt" style:font-size-asian="14pt" style:font-size-complex="14pt"/>
    </style:style>
    <style:style style:name="P31" style:family="paragraph" style:parent-style-name="Standard">
      <style:paragraph-properties fo:margin-left="1.27cm" fo:margin-right="0cm" fo:text-align="justify" style:justify-single-word="false" fo:text-indent="0cm" style:auto-text-indent="false"/>
      <style:text-properties fo:font-size="14pt" style:font-size-asian="14pt" style:font-size-complex="14pt"/>
    </style:style>
    <style:style style:name="P32" style:family="paragraph" style:parent-style-name="Standard">
      <style:paragraph-properties fo:text-align="justify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P33" style:family="paragraph" style:parent-style-name="Standard">
      <style:paragraph-properties fo:text-align="justify" style:justify-single-word="false"/>
      <style:text-properties fo:font-size="14pt" fo:background-color="transparent" style:font-size-asian="14pt" style:font-size-complex="14pt"/>
    </style:style>
    <style:style style:name="P34" style:family="paragraph" style:parent-style-name="Standard">
      <style:paragraph-properties fo:text-align="justify" style:justify-single-word="false"/>
    </style:style>
    <style:style style:name="P35" style:family="paragraph" style:parent-style-name="Standard" style:list-style-name="WWNum45">
      <style:paragraph-properties fo:text-align="justify" style:justify-single-word="false"/>
    </style:style>
    <style:style style:name="P36" style:family="paragraph" style:parent-style-name="Standard" style:list-style-name="WWNum43">
      <style:paragraph-properties fo:text-align="justify" style:justify-single-word="false"/>
    </style:style>
    <style:style style:name="P37" style:family="paragraph" style:parent-style-name="Standard">
      <style:paragraph-properties fo:text-align="justify" style:justify-single-word="false"/>
      <style:text-properties fo:background-color="transparent"/>
    </style:style>
    <style:style style:name="T1" style:family="text">
      <style:text-properties fo:font-size="14pt" fo:font-weight="bold" style:font-size-asian="14pt" style:font-weight-asian="bold" style:font-size-complex="14pt"/>
    </style:style>
    <style:style style:name="T2" style:family="text">
      <style:text-properties fo:font-size="14pt" style:font-size-asian="14pt" style:font-size-complex="14pt"/>
    </style:style>
    <style:style style:name="T3" style:family="text">
      <style:text-properties fo:font-size="14pt" style:font-size-asian="14pt" style:font-size-complex="14pt" fo:background-color="#ffff00"/>
    </style:style>
    <style:style style:name="T4" style:family="text">
      <style:text-properties fo:font-size="14pt" officeooo:rsid="0014a7fc" style:font-size-asian="14pt" style:font-size-complex="14pt"/>
    </style:style>
    <style:style style:name="T5" style:family="text">
      <style:text-properties fo:font-size="14pt" officeooo:rsid="0014a7fc" style:font-size-asian="14pt" style:font-size-complex="14pt" fo:background-color="#ffff00"/>
    </style:style>
    <style:style style:name="T6" style:family="text">
      <style:text-properties fo:font-size="14pt" fo:font-style="italic" style:font-size-asian="14pt" style:font-style-asian="italic" style:font-size-complex="14pt" style:font-style-complex="italic"/>
    </style:style>
    <style:style style:name="T7" style:family="text">
      <style:text-properties fo:font-size="14pt" style:text-underline-style="solid" style:text-underline-width="auto" style:text-underline-color="font-color" style:font-size-asian="14pt" style:font-size-complex="14pt"/>
    </style:style>
    <style:style style:name="T8" style:family="text">
      <style:text-properties fo:font-size="14pt" style:text-underline-style="solid" style:text-underline-width="auto" style:text-underline-color="font-color" style:font-size-asian="14pt" style:font-size-complex="14pt" fo:background-color="#ffff00"/>
    </style:style>
    <style:style style:name="T9" style:family="text">
      <style:text-properties fo:color="#000000" loext:opacity="100%" fo:font-size="14pt" fo:font-weight="bold" style:font-size-asian="14pt" style:font-weight-asian="bold" style:font-size-complex="14pt"/>
    </style:style>
    <style:style style:name="T10" style:family="text">
      <style:text-properties fo:color="#000000" loext:opacity="100%" style:font-name="Times New Roman" fo:font-size="14pt" style:font-size-asian="14pt" style:font-name-complex="Times New Roman1" style:font-size-complex="14pt"/>
    </style:style>
    <style:style style:name="T11" style:family="text">
      <style:text-properties style:font-name="Times New Roman" fo:font-size="14pt" style:font-size-asian="14pt" style:font-name-complex="Times New Roman1" style:font-size-complex="14pt"/>
    </style:style>
    <style:style style:name="T12" style:family="text">
      <style:text-properties style:font-name="Times New Roman" fo:font-size="14pt" style:font-size-asian="14pt" style:font-name-complex="Times New Roman1" style:font-size-complex="14pt" style:font-weight-complex="bold"/>
    </style:style>
    <style:style style:name="T13" style:family="text">
      <style:text-properties style:font-name="Times New Roman" fo:font-size="14pt" fo:font-weight="bold" style:font-size-asian="14pt" style:font-weight-asian="bold" style:font-name-complex="Times New Roman1" style:font-size-complex="14pt"/>
    </style:style>
    <style:style style:name="T14" style:family="text">
      <style:text-properties style:font-name="Times New Roman" fo:font-size="14pt" fo:font-weight="bold" style:font-size-asian="14pt" style:font-weight-asian="bold" style:font-name-complex="Times New Roman1" style:font-size-complex="14pt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9"><text:span text:style-name="T1">OPIS PRZEDMIOTU ZAMÓWIENIE</text:span></text:p>
      <text:p text:style-name="P29"><text:span text:style-name="T1">Lata 2024-2026</text:span></text:p>
      <text:p text:style-name="P30"/>
      <text:p text:style-name="P34"><text:span text:style-name="T2">„Realizacja zadań wynikających z programu kompleksowego wsparcia dla rodzin „Za życiem” na rzecz Przedszkola nr 32 z Oddziałami Integracyjnymi w Koninie pełniącego funkcję wiodącego ośrodka koordynacyjno – rehabilitacyjno<text:line-break/>– opiekuńczego.”</text:span></text:p>
      <text:p text:style-name="P30"/>
      <text:p text:style-name="P34"><text:span text:style-name="T2">Przedmiotem zamówienia jest realizacja zajęć specjalistycznych, terapeutycznych z dziećmi z różnymi niepełnosprawnościami lub zagrożonych niepełnosprawnością od 0 do rozpoczęcia nauki w szkole w ramach wiodącego ośrodka koordynacyjno-rehabilitacyjnego -opiekuńczego na terenie Konina przez specjalistów z podziałem na zadania:</text:span></text:p>
      <text:p text:style-name="P30"/>
      <text:p text:style-name="P34"><text:span text:style-name="T1">Nazwa/y i kod/y Wspólnego Słownika Zamówień: (CPV):</text:span></text:p>
      <text:list xml:id="list1012916775" text:style-name="WWNum45">
        <text:list-item>
          <text:p text:style-name="P35"><text:span text:style-name="T2">85142100-7 Usługi </text:span></text:p>
        </text:list-item>
        <text:list-item>
          <text:p text:style-name="P35"><text:span text:style-name="T2">85320000-8 Usługi społeczne, </text:span></text:p>
        </text:list-item>
        <text:list-item>
          <text:p text:style-name="P35"><text:span text:style-name="T2">85121270-6 Usługi psychiatryczne lub psychologiczne</text:span></text:p>
        </text:list-item>
        <text:list-item>
          <text:p text:style-name="P35"><text:span text:style-name="T2">85142100-7 Usługi fizjoterapii</text:span></text:p>
        </text:list-item>
        <text:list-item>
          <text:p text:style-name="P35"><text:span text:style-name="T2">80000000-8 Usługi edukacyjne i szkoleniowe</text:span></text:p>
        </text:list-item>
        <text:list-item>
          <text:p text:style-name="P35"><text:span text:style-name="T2">85142000-6 Usługi opieki nad dziećmi i młodzieżą niepełnosprawną</text:span></text:p>
        </text:list-item>
        <text:list-item>
          <text:p text:style-name="P35"><text:span text:style-name="T2">80340000-9 Usługi edukacji specjalnej</text:span></text:p>
        </text:list-item>
        <text:list-item>
          <text:p text:style-name="P35"><text:span text:style-name="T2">85140000-2 Różne usługi w dziedzinie zdrowia</text:span></text:p>
        </text:list-item>
        <text:list-item>
          <text:p text:style-name="P35"><text:span text:style-name="T2">85121200-5 Specjalistyczne usługi medyczne</text:span></text:p>
        </text:list-item>
      </text:list>
      <text:p text:style-name="P30"/>
      <text:p text:style-name="P34"><text:span text:style-name="T1">Część I – Zajęcia z pedagogiem / ilość godzin - </text:span><text:span text:style-name="T9">520</text:span></text:p>
      <text:p text:style-name="P34"><text:span text:style-name="T2">W ramach usługi wykonawca jest zobowiązany:</text:span></text:p>
      <text:list xml:id="list3266117534" text:style-name="WWNum3">
        <text:list-item>
          <text:p text:style-name="P4"><text:span text:style-name="T11">Prowadzenie zajęć terapeutycznych z dziećmi niepełnosprawnymi <text:line-break/>i zagrożonymi niepełnosprawnością zgodnie z posiadanymi kwalifikacjami,</text:span></text:p>
        </text:list-item>
        <text:list-item>
          <text:p text:style-name="P4"><text:span text:style-name="T11">Organizowanie spotkań i konsultacji z rodzicami dziecka, prawnych opiekunów dziecka, opiekunów faktycznych dziecka, z zastrzeżeniem, że liczba godzin nie może przekroczyć 15% ogółu godzin zrealizowanych w danym roku,</text:span></text:p>
        </text:list-item>
        <text:list-item>
          <text:p text:style-name="P4"><text:span text:style-name="T10">Prowadzenie dokumentacji dziecka zgodnie z rozporządzeniem dotyczącym wczesnego wspomagania rozwoju dziecka,</text:span></text:p>
        </text:list-item>
        <text:list-item>
          <text:p text:style-name="P4"><text:span text:style-name="T11">Współpraca z innymi specjalistami realizującymi zadania terapeutyczne z dzieckiem i jego rodziną w celu zwiększenia efektywności oddziaływań.</text:span></text:p>
        </text:list-item>
      </text:list>
      <text:p text:style-name="P28"/>
      <text:p text:style-name="P28"/>
      <text:p text:style-name="P34"><text:soft-page-break/><text:span text:style-name="T1">Część II Zajęcia z oligofredopedagogiem / liczba godzin - </text:span><text:span text:style-name="T9">384</text:span></text:p>
      <text:p text:style-name="P34"><text:span text:style-name="T2">W ramach usługi wykonawca jest zobowiązany:</text:span></text:p>
      <text:list xml:id="list2355699700" text:style-name="WWNum20">
        <text:list-item>
          <text:p text:style-name="P5"><text:span text:style-name="T11">Prowadzenie zajęć terapeutycznych z dziećmi niepełnosprawnymi <text:line-break/>i zagrożonymi niepełnosprawnością zgodnie z posiadanymi kwalifikacjami,</text:span></text:p>
        </text:list-item>
        <text:list-item>
          <text:p text:style-name="P5"><text:span text:style-name="T11">Organizowanie spotkań i konsultacji z rodzicami dziecka, prawnych opiekunów dziecka, opiekunów faktycznych dziecka, z zastrzeżeniem, <text:line-break/>że liczba godzin nie może przekroczyć 15% ogółu godzin zrealizowanych w danym roku,</text:span></text:p>
        </text:list-item>
        <text:list-item>
          <text:p text:style-name="P5"><text:span text:style-name="T10">Prowadzenie dokumentacji dziecka zgodnie z rozporządzeniem dotyczącym wczesnego wspomagania rozwoju dziecka, </text:span></text:p>
        </text:list-item>
        <text:list-item>
          <text:p text:style-name="P5"><text:span text:style-name="T11">Współpraca z innymi specjalistami realizującymi zadania terapeutyczne <text:line-break/>z dzieckiem i jego rodziną w celu zwiększenia efektywności oddziaływań.</text:span></text:p>
        </text:list-item>
      </text:list>
      <text:p text:style-name="P34"><text:span text:style-name="T1">Część III Zajęcia z tyflopedagogiem / liczba godzin - 370</text:span></text:p>
      <text:p text:style-name="P34"><text:span text:style-name="T2">W ramach usługi wykonawca jest zobowiązany:</text:span></text:p>
      <text:list xml:id="list976167260" text:style-name="WWNum21">
        <text:list-item>
          <text:p text:style-name="P6"><text:span text:style-name="T11">Prowadzenie zajęć terapeutycznych z dziećmi niepełnosprawnymi <text:line-break/>i zagrożonymi niepełnosprawnością zgodnie z posiadanymi kwalifikacjami,</text:span></text:p>
        </text:list-item>
        <text:list-item>
          <text:p text:style-name="P6"><text:span text:style-name="T11">Organizowanie spotkań i konsultacji z rodzicami dziecka, prawnych opiekunów dziecka, opiekunów faktycznych dziecka, z zastrzeżeniem, <text:line-break/>że liczba godzin nie może przekroczyć 15% ogółu godzin zrealizowanych w danym roku,</text:span></text:p>
        </text:list-item>
        <text:list-item>
          <text:p text:style-name="P6"><text:span text:style-name="T10">Prowadzenie dokumentacji dziecka zgodnie z rozporządzeniem dotyczącym wczesnego wspomagania rozwoju dziecka, </text:span></text:p>
        </text:list-item>
        <text:list-item>
          <text:p text:style-name="P6"><text:span text:style-name="T11">Współpraca z innymi specjalistami realizującymi zadania terapeutyczne <text:line-break/>z dzieckiem i jego rodziną w celu zwiększenia efektywności oddziaływań.</text:span></text:p>
        </text:list-item>
      </text:list>
      <text:p text:style-name="P34"><text:span text:style-name="T1">Część IV Zajęcia z surdopedagogiem / liczba godzin - 398</text:span></text:p>
      <text:p text:style-name="P34"><text:span text:style-name="T2">W ramach usługi wykonawca jest zobowiązany:</text:span></text:p>
      <text:list xml:id="list2260804915" text:style-name="WWNum22">
        <text:list-item>
          <text:p text:style-name="P7"><text:span text:style-name="T11">Prowadzenie zajęć terapeutycznych z dziećmi niepełnosprawnymi <text:line-break/>i zagrożonymi niepełnosprawnością zgodnie z posiadanymi kwalifikacjami,</text:span></text:p>
        </text:list-item>
        <text:list-item>
          <text:p text:style-name="P7"><text:span text:style-name="T11">Organizowanie spotkań i konsultacji z rodzicami dziecka, prawnych opiekunów dziecka, opiekunów faktycznych dziecka, z zastrzeżeniem, <text:line-break/>że liczba godzin nie może przekroczyć 15% ogółu godzin zrealizowanych w danym roku,</text:span></text:p>
        </text:list-item>
        <text:list-item>
          <text:p text:style-name="P7"><text:span text:style-name="T10">Prowadzenie dokumentacji dziecka zgodnie z rozporządzeniem dotyczącym wczesnego wspomagania rozwoju dziecka, </text:span></text:p>
        </text:list-item>
        <text:list-item>
          <text:p text:style-name="P7"><text:soft-page-break/><text:span text:style-name="T11">Współpraca z innymi specjalistami realizującymi zadania terapeutyczne <text:line-break/>z dzieckiem i jego rodziną w celu zwiększenia efektywności oddziaływań.</text:span></text:p>
        </text:list-item>
      </text:list>
      <text:p text:style-name="P34"><text:span text:style-name="T1">Część V Wczesna interwencja pedagogiczna / liczba godzin - 560</text:span></text:p>
      <text:p text:style-name="P34"><text:span text:style-name="T2">W ramach usługi wykonawca jest zobowiązany:</text:span></text:p>
      <text:list xml:id="list3376090900" text:style-name="WWNum23">
        <text:list-item>
          <text:p text:style-name="P8"><text:span text:style-name="T11">Prowadzenie zajęć terapeutycznych z dziećmi niepełnosprawnymi <text:line-break/>i zagrożonymi niepełnosprawnością zgodnie z posiadanymi kwalifikacjami,</text:span></text:p>
        </text:list-item>
        <text:list-item>
          <text:p text:style-name="P8"><text:span text:style-name="T11">Organizowanie spotkań i konsultacji z rodzicami dziecka, prawnych opiekunów dziecka, opiekunów faktycznych dziecka, z zastrzeżeniem, <text:line-break/>że liczba godzin nie może przekroczyć 15% ogółu godzin zrealizowanych w danym roku,</text:span></text:p>
        </text:list-item>
        <text:list-item>
          <text:p text:style-name="P8"><text:span text:style-name="T10">Prowadzenie dokumentacji dziecka zgodnie z rozporządzeniem dotyczącym wczesnego wspomagania rozwoju dziecka, </text:span></text:p>
        </text:list-item>
        <text:list-item>
          <text:p text:style-name="P8"><text:span text:style-name="T11">Współpraca z innymi specjalistami realizującymi zadania terapeutyczne <text:line-break/>z dzieckiem i jego rodziną w celu zwiększenia efektywności oddziaływań.</text:span></text:p>
        </text:list-item>
      </text:list>
      <text:p text:style-name="P34"><text:span text:style-name="T1">Część VI Zajęcia <text:s/>EEG Biofeedback / liczba godzin - 510</text:span></text:p>
      <text:p text:style-name="P34"><text:span text:style-name="T2">W ramach usługi wykonawca jest zobowiązany:</text:span></text:p>
      <text:list xml:id="list1355989003" text:style-name="WWNum24">
        <text:list-item>
          <text:p text:style-name="P9"><text:span text:style-name="T11">Prowadzenie zajęć terapeutycznych z dziećmi niepełnosprawnymi <text:line-break/>i zagrożonymi niepełnosprawnością zgodnie z posiadanymi kwalifikacjami,</text:span></text:p>
        </text:list-item>
        <text:list-item>
          <text:p text:style-name="P9"><text:span text:style-name="T11">Organizowanie spotkań i konsultacji z rodzicami dziecka, prawnych opiekunów dziecka, opiekunów faktycznych dziecka, z zastrzeżeniem, <text:line-break/>że liczba godzin nie może przekroczyć 15% ogółu godzin zrealizowanych w danym roku,</text:span></text:p>
        </text:list-item>
        <text:list-item>
          <text:p text:style-name="P9"><text:span text:style-name="T10">Prowadzenie dokumentacji dziecka zgodnie z rozporządzeniem dotyczącym wczesnego wspomagania rozwoju dziecka, </text:span></text:p>
        </text:list-item>
        <text:list-item>
          <text:p text:style-name="P9"><text:span text:style-name="T11">Współpraca z innymi specjalistami realizującymi zadania terapeutyczne <text:line-break/>z dzieckiem i jego rodziną w celu zwiększenia efektywności oddziaływań.</text:span></text:p>
        </text:list-item>
      </text:list>
      <text:p text:style-name="P34"><text:span text:style-name="T1">Część VII – Psycholog / liczba godzin – 232</text:span></text:p>
      <text:p text:style-name="P34"><text:span text:style-name="T2">W ramach usługi wykonawca jest zobowiązany:</text:span></text:p>
      <text:list xml:id="list4008747129" text:style-name="WWNum16">
        <text:list-item>
          <text:p text:style-name="P10"><text:span text:style-name="T11">Prowadzenie zajęć terapeutycznych z dziećmi niepełnosprawnymi <text:line-break/>i zagrożonymi niepełnosprawnością zgodnie z posiadanymi kwalifikacjami,</text:span></text:p>
        </text:list-item>
        <text:list-item>
          <text:p text:style-name="P10"><text:span text:style-name="T11">Organizowanie spotkań i konsultacji z rodzicami dziecka, prawnych opiekunów dziecka, opiekunów faktycznych dziecka, z zastrzeżeniem, że liczba godzin nie może przekroczyć 15% ogółu godzin zrealizowanych w danym roku,</text:span></text:p>
        </text:list-item>
        <text:list-item>
          <text:p text:style-name="P10"><text:span text:style-name="T10">Prowadzenie dokumentacji dziecka zgodnie z rozporządzeniem dotyczącym wczesnego wspomagania rozwoju dziecka, </text:span></text:p>
        </text:list-item>
        <text:list-item>
          <text:p text:style-name="P10"><text:soft-page-break/><text:span text:style-name="T11">Współpraca z innymi specjalistami realizującymi zadania terapeutyczne z dzieckiem i jego rodziną w celu zwiększenia efektywności oddziaływań.</text:span></text:p>
        </text:list-item>
      </text:list>
      <text:p text:style-name="P34"><text:span text:style-name="T1">Część VIII – Wygaszanie odruchów wczesnodziecięcych / liczba godzin - 332</text:span></text:p>
      <text:p text:style-name="P34"><text:span text:style-name="T2">W ramach usługi wykonawca jest zobowiązany:</text:span></text:p>
      <text:list xml:id="list1605575006" text:style-name="WWNum25">
        <text:list-item>
          <text:p text:style-name="P11"><text:span text:style-name="T11">Prowadzenie zajęć terapeutycznych z dziećmi niepełnosprawnymi <text:line-break/>i zagrożonymi niepełnosprawnością zgodnie z posiadanymi kwalifikacjami,</text:span></text:p>
        </text:list-item>
        <text:list-item>
          <text:p text:style-name="P11"><text:span text:style-name="T11">Organizowanie spotkań i konsultacji z rodzicami dziecka, prawnych opiekunów dziecka, opiekunów faktycznych dziecka, z zastrzeżeniem, <text:line-break/>że liczba godzin nie może przekroczyć 15% ogółu godzin zrealizowanych w danym roku,</text:span></text:p>
        </text:list-item>
        <text:list-item>
          <text:p text:style-name="P11"><text:span text:style-name="T10">Prowadzenie dokumentacji dziecka zgodnie z rozporządzeniem dotyczącym wczesnego wspomagania rozwoju dziecka, </text:span></text:p>
        </text:list-item>
        <text:list-item>
          <text:p text:style-name="P11"><text:span text:style-name="T11">Współpraca z innymi specjalistami realizującymi zadania terapeutyczne <text:line-break/>z dzieckiem i jego rodziną w celu zwiększenia efektywności oddziaływań.</text:span></text:p>
        </text:list-item>
      </text:list>
      <text:p text:style-name="P34"><text:span text:style-name="T1">Część IX – Zajęcia logopedyczne / liczba godzin 230</text:span></text:p>
      <text:p text:style-name="P34"><text:span text:style-name="T2">W ramach usługi wykonawca jest zobowiązany:</text:span></text:p>
      <text:list xml:id="list809746186" text:style-name="WWNum17">
        <text:list-item>
          <text:p text:style-name="P12"><text:span text:style-name="T11">Prowadzenie zajęć terapeutycznych z dziećmi niepełnosprawnymi <text:line-break/>i zagrożonymi niepełnosprawnością zgodnie z posiadanymi kwalifikacjami,</text:span></text:p>
        </text:list-item>
        <text:list-item>
          <text:p text:style-name="P12"><text:span text:style-name="T11">Organizowanie spotkań i konsultacji z rodzicami dziecka, prawnych opiekunów dziecka, opiekunów faktycznych dziecka, z zastrzeżeniem, <text:line-break/>że liczba godzin nie może przekroczyć 15% ogółu godzin zrealizowanych w danym roku,</text:span></text:p>
        </text:list-item>
        <text:list-item>
          <text:p text:style-name="P12"><text:span text:style-name="T10">Prowadzenie dokumentacji dziecka zgodnie z rozporządzeniem dotyczącym wczesnego wspomagania rozwoju dziecka,</text:span></text:p>
        </text:list-item>
        <text:list-item>
          <text:p text:style-name="P12"><text:span text:style-name="T11">Współpraca z innymi specjalistami realizującymi zadania terapeutyczne <text:line-break/>z dzieckiem i jego rodziną w celu zwiększenia efektywności oddziaływań.</text:span></text:p>
        </text:list-item>
      </text:list>
      <text:p text:style-name="P34"><text:span text:style-name="T1">Część X Zajęcia z neurologopedą / liczba godzin - 230</text:span></text:p>
      <text:p text:style-name="P34"><text:span text:style-name="T2">W ramach usługi wykonawca jest zobowiązany:</text:span></text:p>
      <text:list xml:id="list4252392626" text:style-name="WWNum26">
        <text:list-item>
          <text:p text:style-name="P13"><text:span text:style-name="T11">Prowadzenie zajęć terapeutycznych z dziećmi niepełnosprawnymi <text:line-break/>i zagrożonymi niepełnosprawnością zgodnie z posiadanymi kwalifikacjami,</text:span></text:p>
        </text:list-item>
        <text:list-item>
          <text:p text:style-name="P13"><text:span text:style-name="T11">Organizowanie spotkań i konsultacji z rodzicami dziecka, prawnych opiekunów dziecka, opiekunów faktycznych dziecka, z zastrzeżeniem, <text:line-break/></text:span><text:soft-page-break/><text:span text:style-name="T11">że liczba godzin nie może przekroczyć 15% ogółu godzin zrealizowanych w danym roku,</text:span></text:p>
        </text:list-item>
        <text:list-item>
          <text:p text:style-name="P13"><text:span text:style-name="T10">Prowadzenie dokumentacji dziecka zgodnie z rozporządzeniem dotyczącym wczesnego wspomagania rozwoju dziecka, </text:span></text:p>
        </text:list-item>
        <text:list-item>
          <text:p text:style-name="P13"><text:span text:style-name="T11">Współpraca z innymi specjalistami realizującymi zadania terapeutyczne <text:line-break/>z dzieckiem i jego rodziną w celu zwiększenia efektywności oddziaływań.</text:span></text:p>
        </text:list-item>
      </text:list>
      <text:p text:style-name="P34"><text:span text:style-name="T1">Część XI Wczesna interwencja logopedyczna / liczba godzin - 560</text:span></text:p>
      <text:p text:style-name="P34"><text:span text:style-name="T2">W ramach usługi wykonawca jest zobowiązany:</text:span></text:p>
      <text:list xml:id="list1738181808" text:style-name="WWNum27">
        <text:list-item>
          <text:p text:style-name="P14"><text:span text:style-name="T11">Prowadzenie zajęć terapeutycznych z dziećmi niepełnosprawnymi <text:line-break/>i zagrożonymi niepełnosprawnością zgodnie z posiadanymi kwalifikacjami,</text:span></text:p>
        </text:list-item>
        <text:list-item>
          <text:p text:style-name="P14"><text:span text:style-name="T11">Organizowanie spotkań i konsultacji z rodzicami dziecka, prawnych opiekunów dziecka, opiekunów faktycznych dziecka, z zastrzeżeniem, <text:line-break/>że liczba godzin nie może przekroczyć 15% ogółu godzin zrealizowanych w danym roku,</text:span></text:p>
        </text:list-item>
        <text:list-item>
          <text:p text:style-name="P14"><text:span text:style-name="T10">Prowadzenie dokumentacji dziecka zgodnie z rozporządzeniem dotyczącym wczesnego wspomagania rozwoju dziecka, </text:span></text:p>
        </text:list-item>
        <text:list-item>
          <text:p text:style-name="P14"><text:span text:style-name="T11">Współpraca z innymi specjalistami realizującymi zadania terapeutyczne <text:line-break/>z dzieckiem i jego rodziną w celu zwiększenia efektywności oddziaływań.</text:span></text:p>
        </text:list-item>
      </text:list>
      <text:p text:style-name="P34"><text:span text:style-name="T1">Część XII Zajęcia z komunikacji alternatywnej / liczba godzin - 298</text:span></text:p>
      <text:p text:style-name="P34"><text:span text:style-name="T2">W ramach usługi wykonawca jest zobowiązany:</text:span></text:p>
      <text:list xml:id="list3707885194" text:style-name="WWNum28">
        <text:list-item>
          <text:p text:style-name="P15"><text:span text:style-name="T11">Prowadzenie zajęć terapeutycznych z dziećmi niepełnosprawnymi <text:line-break/>i zagrożonymi niepełnosprawnością zgodnie z posiadanymi kwalifikacjami,</text:span></text:p>
        </text:list-item>
        <text:list-item>
          <text:p text:style-name="P15"><text:span text:style-name="T11">Organizowanie spotkań i konsultacji z rodzicami dziecka, prawnych opiekunów dziecka, opiekunów faktycznych dziecka, z zastrzeżeniem, <text:line-break/>że liczba godzin nie może przekroczyć 15% ogółu godzin zrealizowanych w danym roku,</text:span></text:p>
        </text:list-item>
        <text:list-item>
          <text:p text:style-name="P15"><text:span text:style-name="T10">Prowadzenie dokumentacji dziecka zgodnie z rozporządzeniem dotyczącym wczesnego wspomagania rozwoju dziecka </text:span></text:p>
        </text:list-item>
        <text:list-item>
          <text:p text:style-name="P15"><text:span text:style-name="T11">Współpraca z innymi specjalistami realizującymi zadania terapeutyczne <text:line-break/>z dzieckiem i jego rodziną w celu zwiększenia efektywności oddziaływań.</text:span></text:p>
        </text:list-item>
      </text:list>
      <text:p text:style-name="P34"><text:span text:style-name="T1">Część XIII Zajęcia metodą Tomatisa / liczba godzin - 540</text:span></text:p>
      <text:p text:style-name="P34"><text:span text:style-name="T2">W ramach usługi wykonawca jest zobowiązany:</text:span></text:p>
      <text:list xml:id="list345387070" text:style-name="WWNum29">
        <text:list-item>
          <text:p text:style-name="P16"><text:span text:style-name="T11">Prowadzenie zajęć terapeutycznych z dziećmi niepełnosprawnymi <text:line-break/>i zagrożonymi niepełnosprawnością zgodnie z posiadanymi kwalifikacjami,</text:span></text:p>
        </text:list-item>
        <text:list-item>
          <text:p text:style-name="P16"><text:span text:style-name="T11">Organizowanie spotkań i konsultacji z rodzicami dziecka, prawnych opiekunów dziecka, opiekunów faktycznych dziecka, z zastrzeżeniem, <text:line-break/></text:span><text:soft-page-break/><text:span text:style-name="T11">że liczba godzin nie może przekroczyć 15% ogółu godzin zrealizowanych w danym roku,</text:span></text:p>
        </text:list-item>
        <text:list-item>
          <text:p text:style-name="P16"><text:span text:style-name="T10">Prowadzenie dokumentacji dziecka zgodnie z rozporządzeniem dotyczącym wczesnego wspomagania rozwoju dziecka, </text:span></text:p>
        </text:list-item>
        <text:list-item>
          <text:p text:style-name="P16"><text:span text:style-name="T11">Współpraca z innymi specjalistami realizującymi zadania terapeutyczne <text:line-break/>z dzieckiem i jego rodziną w celu zwiększenia efektywności oddziaływań.</text:span></text:p>
        </text:list-item>
      </text:list>
      <text:p text:style-name="P34"><text:span text:style-name="T1">Część XIV Terapia Metodą Warnkego / liczba godzin - 500</text:span></text:p>
      <text:p text:style-name="P34"><text:span text:style-name="T2">W ramach usługi wykonawca jest zobowiązany:</text:span></text:p>
      <text:list xml:id="list3286708244" text:style-name="WWNum30">
        <text:list-item>
          <text:p text:style-name="P17"><text:span text:style-name="T11">Prowadzenie zajęć terapeutycznych z dziećmi niepełnosprawnymi <text:line-break/>i zagrożonymi niepełnosprawnością zgodnie z posiadanymi kwalifikacjami,</text:span></text:p>
        </text:list-item>
        <text:list-item>
          <text:p text:style-name="P17"><text:span text:style-name="T11">Organizowanie spotkań i konsultacji z rodzicami dziecka, prawnych opiekunów dziecka, opiekunów faktycznych dziecka, z zastrzeżeniem, <text:line-break/>że liczba godzin nie może przekroczyć 15% ogółu godzin zrealizowanych w danym roku,</text:span></text:p>
        </text:list-item>
        <text:list-item>
          <text:p text:style-name="P17"><text:span text:style-name="T10">Prowadzenie dokumentacji dziecka zgodnie z rozporządzeniem dotyczącym wczesnego wspomagania rozwoju dziecka, </text:span></text:p>
        </text:list-item>
        <text:list-item>
          <text:p text:style-name="P17"><text:span text:style-name="T11">Współpraca z innymi specjalistami realizującymi zadania terapeutyczne <text:line-break/>z dzieckiem i jego rodziną w celu zwiększenia efektywności oddziaływań.</text:span></text:p>
        </text:list-item>
      </text:list>
      <text:p text:style-name="P34"><text:span text:style-name="T1">Część XV Usprawnianie procesów poznawczych - Rehacom / liczba godzin <text:line-break/>- 466</text:span></text:p>
      <text:p text:style-name="P34"><text:span text:style-name="T2">W ramach usługi wykonawca jest zobowiązany:</text:span></text:p>
      <text:list xml:id="list554653887" text:style-name="WWNum31">
        <text:list-item>
          <text:p text:style-name="P18"><text:span text:style-name="T11">Prowadzenie zajęć terapeutycznych z dziećmi niepełnosprawnymi <text:line-break/>i zagrożonymi niepełnosprawnością zgodnie z posiadanymi kwalifikacjami,</text:span></text:p>
        </text:list-item>
        <text:list-item>
          <text:p text:style-name="P18"><text:span text:style-name="T11">Organizowanie spotkań i konsultacji z rodzicami dziecka, prawnych opiekunów dziecka, opiekunów faktycznych dziecka, z zastrzeżeniem, <text:line-break/>że liczba godzin nie może przekroczyć 15% ogółu godzin zrealizowanych w danym roku,</text:span></text:p>
        </text:list-item>
        <text:list-item>
          <text:p text:style-name="P18"><text:span text:style-name="T10">Prowadzenie dokumentacji dziecka zgodnie z rozporządzeniem dotyczącym wczesnego wspomagania rozwoju dziecka, </text:span></text:p>
        </text:list-item>
        <text:list-item>
          <text:p text:style-name="P18"><text:span text:style-name="T11">Współpraca z innymi specjalistami realizującymi zadania terapeutyczne <text:line-break/>z dzieckiem i jego rodziną w celu zwiększenia efektywności oddziaływań.</text:span></text:p>
        </text:list-item>
      </text:list>
      <text:p text:style-name="P34"><text:span text:style-name="T1">Część XVI Usprawnianie procesów wzrokowych - Ortoptyka / liczba godzin - 410</text:span></text:p>
      <text:p text:style-name="P34"><text:span text:style-name="T2">W ramach usługi wykonawca jest zobowiązany:</text:span></text:p>
      <text:list xml:id="list3630757994" text:style-name="WWNum32">
        <text:list-item>
          <text:p text:style-name="P19"><text:span text:style-name="T11">Prowadzenie zajęć terapeutycznych z dziećmi niepełnosprawnymi <text:line-break/>i zagrożonymi niepełnosprawnością zgodnie z posiadanymi kwalifikacjami,</text:span></text:p>
        </text:list-item>
        <text:list-item>
          <text:p text:style-name="P19"><text:soft-page-break/><text:span text:style-name="T11">Organizowanie spotkań i konsultacji z rodzicami dziecka, prawnych opiekunów dziecka, opiekunów faktycznych dziecka, z zastrzeżeniem, <text:line-break/>że liczba godzin nie może przekroczyć 15% ogółu godzin zrealizowanych w danym roku,</text:span></text:p>
        </text:list-item>
        <text:list-item>
          <text:p text:style-name="P19"><text:span text:style-name="T10">Prowadzenie dokumentacji dziecka zgodnie z rozporządzeniem dotyczącym wczesnego wspomagania rozwoju dziecka, </text:span></text:p>
        </text:list-item>
        <text:list-item>
          <text:p text:style-name="P19"><text:span text:style-name="T11">Współpraca z innymi specjalistami realizującymi zadania terapeutyczne <text:line-break/>z dzieckiem i jego rodziną w celu zwiększenia efektywności oddziaływań.</text:span></text:p>
        </text:list-item>
      </text:list>
      <text:p text:style-name="P34"><text:span text:style-name="T1">Część XVII – Fizjoterapeuta / liczba godzin - 669</text:span></text:p>
      <text:p text:style-name="P34"><text:span text:style-name="T2">W ramach usługi wykonawca jest zobowiązany:</text:span></text:p>
      <text:list xml:id="list2405608315" text:style-name="WWNum18">
        <text:list-item>
          <text:p text:style-name="P20"><text:span text:style-name="T11">Prowadzenie zajęć terapeutycznych z dziećmi niepełnosprawnymi <text:line-break/>i zagrożonymi niepełnosprawnością zgodnie z posiadanymi kwalifikacjami,</text:span></text:p>
        </text:list-item>
        <text:list-item>
          <text:p text:style-name="P20"><text:span text:style-name="T11">Organizowanie spotkań i konsultacji z rodzicami dziecka, prawnych opiekunów dziecka, opiekunów faktycznych dziecka, z zastrzeżeniem, <text:line-break/>że liczba godzin nie może przekroczyć 15% ogółu godzin zrealizowanych w danym roku,</text:span></text:p>
        </text:list-item>
        <text:list-item>
          <text:p text:style-name="P20"><text:span text:style-name="T10">Prowadzenie dokumentacji dziecka zgodnie z rozporządzeniem dotyczącym wczesnego wspomagania rozwoju dziecka, </text:span></text:p>
        </text:list-item>
        <text:list-item>
          <text:p text:style-name="P20"><text:span text:style-name="T11">Współpraca z innymi specjalistami realizującymi zadania terapeutyczne <text:line-break/>z dzieckiem i jego rodziną w celu zwiększenia efektywności oddziaływań.</text:span></text:p>
        </text:list-item>
      </text:list>
      <text:p text:style-name="P34"><text:span text:style-name="T1">Część <text:s/>XVIII <text:s/>Integracja Sensoryczna / liczba godzin - 560</text:span></text:p>
      <text:p text:style-name="P34"><text:span text:style-name="T2">W ramach usługi wykonawca jest zobowiązany:</text:span></text:p>
      <text:list xml:id="list2989712373" text:style-name="WWNum19">
        <text:list-item>
          <text:p text:style-name="P21"><text:span text:style-name="T11">Prowadzenie zajęć terapeutycznych z dziećmi niepełnosprawnymi <text:line-break/>i zagrożonymi niepełnosprawnością zgodnie z posiadanymi kwalifikacjami,</text:span></text:p>
        </text:list-item>
        <text:list-item>
          <text:p text:style-name="P21"><text:span text:style-name="T11">Organizowanie spotkań i konsultacji z rodzicami dziecka, prawnych opiekunów dziecka, opiekunów faktycznych dziecka, z zastrzeżeniem, <text:line-break/>że liczba godzin nie może przekroczyć 15% ogółu godzin zrealizowanych w danym roku,</text:span></text:p>
        </text:list-item>
        <text:list-item>
          <text:p text:style-name="P21"><text:span text:style-name="T10">Prowadzenie dokumentacji dziecka zgodnie z rozporządzeniem dotyczącym wczesnego wspomagania rozwoju dziecka, </text:span></text:p>
        </text:list-item>
        <text:list-item>
          <text:p text:style-name="P21"><text:span text:style-name="T11">Współpraca z innymi specjalistami realizującymi zadania terapeutyczne <text:line-break/>z dzieckiem i jego rodziną w celu zwiększenia efektywności oddziaływań.</text:span></text:p>
        </text:list-item>
      </text:list>
      <text:p text:style-name="P34"><text:span text:style-name="T1">Część XIX Zajęcia ruchowe w wodzie / liczba godzin - 300</text:span></text:p>
      <text:p text:style-name="P34"><text:span text:style-name="T2">W ramach usługi wykonawca jest zobowiązany:</text:span></text:p>
      <text:list xml:id="list1107699769" text:style-name="WWNum33">
        <text:list-item>
          <text:p text:style-name="P22"><text:soft-page-break/><text:span text:style-name="T11">Prowadzenie zajęć terapeutycznych z dziećmi niepełnosprawnymi <text:line-break/>i zagrożonymi niepełnosprawnością zgodnie z posiadanymi kwalifikacjami,</text:span></text:p>
        </text:list-item>
        <text:list-item>
          <text:p text:style-name="P22"><text:span text:style-name="T11">Organizowanie spotkań i konsultacji z rodzicami dziecka, prawnych opiekunów dziecka, opiekunów faktycznych dziecka, z zastrzeżeniem, <text:line-break/>że liczba godzin nie może przekroczyć 15% ogółu godzin zrealizowanych w danym roku,</text:span></text:p>
        </text:list-item>
        <text:list-item>
          <text:p text:style-name="P22"><text:span text:style-name="T10">Prowadzenie dokumentacji dziecka zgodnie z rozporządzeniem dotyczącym wczesnego wspomagania rozwoju dziecka, </text:span></text:p>
        </text:list-item>
        <text:list-item>
          <text:p text:style-name="P22"><text:span text:style-name="T11">Współpraca z innymi specjalistami realizującymi zadania terapeutyczne <text:line-break/>z dzieckiem i jego rodziną w celu zwiększenia efektywności oddziaływań.</text:span></text:p>
        </text:list-item>
      </text:list>
      <text:p text:style-name="P34"><text:span text:style-name="T1">Część XX – Terapia sensomotoryczna / liczba godzin - 460</text:span></text:p>
      <text:p text:style-name="P34"><text:span text:style-name="T2">W ramach usługi wykonawca jest zobowiązany:</text:span></text:p>
      <text:list xml:id="list1644581057" text:style-name="WWNum34">
        <text:list-item>
          <text:p text:style-name="P23"><text:span text:style-name="T11">Prowadzenie zajęć terapeutycznych z dziećmi niepełnosprawnymi <text:line-break/>i zagrożonymi niepełnosprawnością zgodnie z posiadanymi kwalifikacjami,</text:span></text:p>
        </text:list-item>
        <text:list-item>
          <text:p text:style-name="P23"><text:span text:style-name="T11">Organizowanie spotkań i konsultacji z rodzicami dziecka, prawnych opiekunów dziecka, opiekunów faktycznych dziecka, z zastrzeżeniem, <text:line-break/>że liczba godzin nie może przekroczyć 15% ogółu godzin zrealizowanych w danym roku,</text:span></text:p>
        </text:list-item>
        <text:list-item>
          <text:p text:style-name="P23"><text:span text:style-name="T10">Prowadzenie dokumentacji dziecka zgodnie z rozporządzeniem dotyczącym wczesnego wspomagania rozwoju dziecka, </text:span></text:p>
        </text:list-item>
        <text:list-item>
          <text:p text:style-name="P23"><text:span text:style-name="T11">Współpraca z innymi specjalistami realizującymi zadania terapeutyczne <text:line-break/>z dzieckiem i jego rodziną w celu zwiększenia efektywności oddziaływań.</text:span></text:p>
        </text:list-item>
      </text:list>
      <text:p text:style-name="P34"><text:span text:style-name="T1">Część XXI– Zajęcia usprawniające narządy ruchu / liczba godzin - 667</text:span></text:p>
      <text:p text:style-name="P34"><text:span text:style-name="T2">W ramach usługi wykonawca jest zobowiązany:</text:span></text:p>
      <text:list xml:id="list2532955608" text:style-name="WWNum35">
        <text:list-item>
          <text:p text:style-name="P24"><text:span text:style-name="T11">Prowadzenie zajęć terapeutycznych z dziećmi niepełnosprawnymi <text:line-break/>i zagrożonymi niepełnosprawnością zgodnie z posiadanymi kwalifikacjami,</text:span></text:p>
        </text:list-item>
        <text:list-item>
          <text:p text:style-name="P24"><text:span text:style-name="T11">Organizowanie spotkań i konsultacji z rodzicami dziecka, prawnych opiekunów dziecka, opiekunów faktycznych dziecka, z zastrzeżeniem, <text:line-break/>że liczba godzin nie może przekroczyć 15% ogółu godzin zrealizowanych w danym roku,</text:span></text:p>
        </text:list-item>
        <text:list-item>
          <text:p text:style-name="P24"><text:span text:style-name="T10">Prowadzenie dokumentacji dziecka zgodnie z rozporządzeniem dotyczącym wczesnego wspomagania rozwoju dziecka,</text:span></text:p>
        </text:list-item>
        <text:list-item>
          <text:p text:style-name="P24"><text:span text:style-name="T11">Współpraca z innymi specjalistami realizującymi zadania terapeutyczne <text:line-break/>z dzieckiem i jego rodziną w celu zwiększenia efektywności oddziaływań.</text:span></text:p>
        </text:list-item>
      </text:list>
      <text:p text:style-name="P34"><text:span text:style-name="T1">Część XXII - Zajęcia polisensoryczne-Musicon / liczba godzin - 520</text:span></text:p>
      <text:p text:style-name="P34"><text:span text:style-name="T2">W ramach usługi wykonawca jest zobowiązany:</text:span></text:p>
      <text:list xml:id="list810392713" text:style-name="WWNum36">
        <text:list-item>
          <text:p text:style-name="P25"><text:soft-page-break/><text:span text:style-name="T11">Prowadzenie zajęć terapeutycznych z dziećmi niepełnosprawnymi <text:line-break/>i zagrożonymi niepełnosprawnością zgodnie z posiadanymi kwalifikacjami,</text:span></text:p>
        </text:list-item>
        <text:list-item>
          <text:p text:style-name="P25"><text:span text:style-name="T11">Organizowanie spotkań i konsultacji z rodzicami dziecka, prawnych opiekunów dziecka, opiekunów faktycznych dziecka, z zastrzeżeniem, <text:line-break/>że liczba godzin nie może przekroczyć 15% ogółu godzin zrealizowanych w danym roku,</text:span></text:p>
        </text:list-item>
        <text:list-item>
          <text:p text:style-name="P25"><text:span text:style-name="T10">Prowadzenie dokumentacji dziecka zgodnie z rozporządzeniem dotyczącym wczesnego wspomagania rozwoju dziecka,</text:span></text:p>
        </text:list-item>
        <text:list-item>
          <text:p text:style-name="P25"><text:span text:style-name="T11">Współpraca z innymi specjalistami realizującymi zadania terapeutyczne <text:line-break/>z dzieckiem i jego rodziną w celu zwiększenia efektywności oddziaływań.</text:span></text:p>
        </text:list-item>
      </text:list>
      <text:p text:style-name="P34"><text:span text:style-name="T1">Część XXIII – Dogoterapia / liczba godzin - 50</text:span></text:p>
      <text:p text:style-name="P34"><text:span text:style-name="T2">W ramach usługi wykonawca jest zobowiązany:</text:span></text:p>
      <text:list xml:id="list2264529661" text:style-name="WWNum37">
        <text:list-item>
          <text:p text:style-name="P26"><text:span text:style-name="T11">Prowadzenie zajęć terapeutycznych z dziećmi niepełnosprawnymi <text:line-break/>i zagrożonymi niepełnosprawnością zgodnie z posiadanymi kwalifikacjami,</text:span></text:p>
        </text:list-item>
        <text:list-item>
          <text:p text:style-name="P26"><text:span text:style-name="T11">Organizowanie spotkań i konsultacji z rodzicami dziecka, prawnych opiekunów dziecka, opiekunów faktycznych dziecka, z zastrzeżeniem, <text:line-break/>że liczba godzin nie może przekroczyć 15% ogółu godzin zrealizowanych w danym roku,</text:span></text:p>
        </text:list-item>
        <text:list-item>
          <text:p text:style-name="P26"><text:span text:style-name="T10">Prowadzenie dokumentacji dziecka zgodnie z rozporządzeniem dotyczącym wczesnego wspomagania rozwoju dziecka, </text:span></text:p>
        </text:list-item>
        <text:list-item>
          <text:p text:style-name="P26"><text:span text:style-name="T11">Współpraca z innymi specjalistami realizującymi zadania terapeutyczne <text:line-break/>z dzieckiem i jego rodziną w celu zwiększenia efektywności oddziaływań.</text:span></text:p>
        </text:list-item>
      </text:list>
      <text:p text:style-name="P34"><text:span text:style-name="T1">Część XXIV- Hipoterapia / liczba godzin - 320</text:span></text:p>
      <text:p text:style-name="P34"><text:span text:style-name="T2">W ramach usługi wykonawca jest zobowiązany:</text:span></text:p>
      <text:list xml:id="list2961811607" text:style-name="WWNum38">
        <text:list-item>
          <text:p text:style-name="P27"><text:span text:style-name="T11">Prowadzenie zajęć terapeutycznych z dziećmi niepełnosprawnymi <text:line-break/>i zagrożonymi niepełnosprawnością zgodnie z posiadanymi kwalifikacjami,</text:span></text:p>
        </text:list-item>
        <text:list-item>
          <text:p text:style-name="P27"><text:span text:style-name="T11">Organizowanie spotkań i konsultacji z rodzicami dziecka, prawnych opiekunów dziecka, opiekunów faktycznych dziecka, z zastrzeżeniem, <text:line-break/>że liczba godzin nie może przekroczyć 15% ogółu godzin zrealizowanych w danym roku,</text:span></text:p>
        </text:list-item>
        <text:list-item>
          <text:p text:style-name="P27"><text:span text:style-name="T10">Prowadzenie dokumentacji dziecka zgodnie z rozporządzeniem dotyczącym wczesnego wspomagania rozwoju dziecka,</text:span></text:p>
        </text:list-item>
        <text:list-item>
          <text:p text:style-name="P27"><text:span text:style-name="T11">Współpraca z innymi specjalistami realizującymi zadania terapeutyczne <text:line-break/>z dzieckiem i jego rodziną w celu zwiększenia efektywności oddziaływań.</text:span></text:p>
        </text:list-item>
      </text:list>
      <text:p text:style-name="P34"><text:soft-page-break/><text:span text:style-name="T2">Zamawiający zastrzega sobie możliwość zatrudnienia większej ilości specjalistów oraz zmiany ilości godzin ze względu na indywidualne potrzeby dzieci.</text:span></text:p>
      <text:p text:style-name="P30"/>
      <text:p text:style-name="P34"><text:span text:style-name="T2">Wykonawca będzie realizował usługi w godzinach i miejscu ustalanym <text:line-break/>z Zamawiającym (po uzgodnieniu z rodzicami), zgodnie z przyjętym harmonogramem, który zostanie określony po naborze.</text:span></text:p>
      <text:p text:style-name="P34"><text:span text:style-name="T2">Miejsce wykonywania umowy:</text:span></text:p>
      <text:list xml:id="list3475345314" text:style-name="WWNum43">
        <text:list-item>
          <text:p text:style-name="P36"><text:span text:style-name="T2">Budynku Przedszkola nr 32 z Oddziałami Integracyjnymi w Koninie <text:line-break/>ul. Przemysłowa 7,</text:span></text:p>
        </text:list-item>
        <text:list-item>
          <text:p text:style-name="P36"><text:span text:style-name="T2">W gabinetach i ośrodkach specjalistycznych, ośrodkach sportu i rekreacji, prywatnych gabinetach, ośrodkach służby zdrowia, ośrodkach jeździeckich,</text:span></text:p>
        </text:list-item>
        <text:list-item>
          <text:p text:style-name="P36"><text:span text:style-name="T2">W szczególnie uzasadnionych przypadkach w domu rodzinnym lub inne miejsce wskazane przez Wykonawcę, po uzgodnieniu z Zamawiającym.</text:span></text:p>
        </text:list-item>
      </text:list>
      <text:p text:style-name="P31"/>
      <text:p text:style-name="P34"><text:span text:style-name="T2">Wykonawca, który zostanie wybrany na daną część zamówienia zobowiązany będzie do pozostania w gotowości do wykonania usługi przez cały okres zawartej umowy. Realizacja zajęć będzie uzależniona od ilości zgłaszających się <text:line-break/>i zakwalifikowanych do specjalistycznej pomocy dzieci.</text:span></text:p>
      <text:p text:style-name="P1"/>
      <text:p text:style-name="P2"><text:span text:style-name="T11">Zamawiający zastrzega obowiązek osobistego wykonania przez Wykonawcę przedmiotu zamówienia. Wykonawca nie może powierzyć wykonania zamówienia Podwykonawcy/Podwykonawcom.</text:span></text:p>
      <text:p text:style-name="P34"><text:span text:style-name="T6">Szczegółowe zadania ośrodka określono w art.90 v ust. 4 ustawy 7 września 1991 r. o systemie oświaty oraz Rozporządzeniu Ministra Edukacji Narodowej z dnia 5 września 2017 r. w sprawie szczegółowych zadań wiodących ośrodków koordynacyjno-rehabilitacyjno-opiekuńczych</text:span><text:span text:style-name="T2">.</text:span></text:p>
      <text:p text:style-name="P30"/>
      <text:p text:style-name="P34"><text:span text:style-name="T2">Zadania wiodącego ośrodka koordynacyjno-opiekuńczo-wychowawczego finansowe są z budżetu państwa w ramach porozumienia.</text:span></text:p>
      <text:p text:style-name="P32"/>
      <text:p text:style-name="P34"><text:span text:style-name="T2">Zamawiający dopuszcza możliwość składania ofert częściowych, ofertę można składać w odniesieniu do wszystkich części zamówienia. Wykonawca może ubiegać się o udzielenie zamówienia w większej niż jednej części zamówienia jednocześnie pod warunkiem spełnienia warunków <text:s/>określonych dla każdej <text:line-break/>z części.</text:span></text:p>
      <text:p text:style-name="P30"/>
      <text:p text:style-name="P37"><text:span text:style-name="T7">Termin wykonania zamówienia</text:span><text:span text:style-name="T2">: ….</text:span><text:span text:style-name="T4">31.12.2026</text:span><text:span text:style-name="T2">………………………………………..</text:span></text:p>
      <text:p text:style-name="P33"/>
      <text:p text:style-name="P2"><text:soft-page-break/><text:span text:style-name="T11">Łączna liczba godzina w latach 2024 – 2026 <text:s/>– </text:span><text:span text:style-name="T14">10 086</text:span></text:p>
      <text:p text:style-name="P3"><text:span text:style-name="T12"/></text:p>
      <text:p text:style-name="P30"><text:bookmark text:name="_GoBack"/></text:p>
      <text:p text:style-name="P34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adornments="Normalny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F" svg:font-family="" style:font-family-generic="system" style:font-pitch="variable"/>
    <style:font-face style:name="Fira Sans" svg:font-family="'Fira Sans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ymbol" svg:font-family="Symbol" style:font-adornments="Normalny" style:font-family-generic="roman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alibri" fo:font-size="11pt" fo:language="pl" fo:country="PL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pl" fo:country="PL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line-height="100%" fo:text-align="start" style:justify-single-word="false" fo:orphans="2" fo:widows="2" style:writing-mode="lr-tb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pl" style:country-asian="PL" style:font-name-complex="Times New Roman1" style:font-family-complex="'Times New Roman'" style:font-family-generic-complex="system" style:font-pitch-complex="variable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ucida Sans" style:font-family-complex="'Lucida Sans'" style:font-family-generic-complex="swiss" style:language-complex="zxx" style:country-complex="none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282cm" style:contextual-spacing="true" fo:line-height="108%" fo:text-indent="0cm" style:auto-text-indent="false"/>
      <style:text-properties style:font-name="Calibri" fo:font-family="Calibri" style:font-family-generic="roman" style:font-pitch="variable" fo:font-size="11pt" style:font-name-asian="Calibri1" style:font-family-asian="Calibri" style:font-family-generic-asian="system" style:font-pitch-asian="variable" style:font-size-asian="11pt" style:language-asian="en" style:country-asian="US" style:font-name-complex="F" style:font-family-generic-complex="system" style:font-pitch-complex="variable" style:font-size-complex="11pt"/>
    </style:style>
    <style:style style:name="List_20_Bullet" style:display-name="List Bullet" style:family="paragraph" style:parent-style-name="Standard" style:default-outline-level="" style:list-style-name="WWNum4">
      <style:paragraph-properties fo:margin-top="0cm" fo:margin-bottom="0.282cm" style:contextual-spacing="true" fo:line-height="108%"/>
      <style:text-properties style:font-name="Calibri" fo:font-family="Calibri" style:font-family-generic="roman" style:font-pitch="variable" fo:font-size="11pt" style:font-name-asian="Calibri1" style:font-family-asian="Calibri" style:font-family-generic-asian="system" style:font-pitch-asian="variable" style:font-size-asian="11pt" style:language-asian="en" style:country-asian="US" style:font-name-complex="F" style:font-family-generic-complex="system" style:font-pitch-complex="variable" style:font-size-complex="11pt"/>
    </style:style>
    <style:style style:name="Default_20_Paragraph_20_Font" style:display-name="Default Paragraph Font" style:family="text"/>
    <style:style style:name="apple-converted-space" style:family="text" style:parent-style-name="Default_20_Paragraph_20_Font"/>
    <style:style style:name="ListLabel_20_1" style:display-name="ListLabel 1" style:family="text">
      <style:text-properties fo:color="#212529" loext:opacity="100%" style:font-name="Fira Sans" fo:font-family="'Fira Sans'" style:font-family-generic="roman" style:font-pitch="variable"/>
    </style:style>
    <style:style style:name="ListLabel_20_2" style:display-name="ListLabel 2" style:family="text">
      <style:text-properties fo:color="#212529" loext:opacity="100%" style:font-name="Fira Sans" fo:font-family="'Fira Sans'" style:font-family-generic="roman" style:font-pitch="variable"/>
    </style:style>
    <style:style style:name="ListLabel_20_3" style:display-name="ListLabel 3" style:family="text">
      <style:text-properties fo:color="#212529" loext:opacity="100%" style:font-name="Fira Sans" fo:font-family="'Fira Sans'" style:font-family-generic="roman" style:font-pitch="variable"/>
    </style:style>
    <style:style style:name="ListLabel_20_4" style:display-name="ListLabel 4" style:family="text">
      <style:text-properties fo:color="#212529" loext:opacity="100%" style:font-name="Fira Sans" fo:font-family="'Fira Sans'" style:font-family-generic="roman" style:font-pitch="variable"/>
    </style:style>
    <style:style style:name="ListLabel_20_5" style:display-name="ListLabel 5" style:family="text">
      <style:text-properties fo:color="#212529" loext:opacity="100%" style:font-name="Fira Sans" fo:font-family="'Fira Sans'" style:font-family-generic="roman" style:font-pitch="variable" style:font-name-asian="Times New Roman1" style:font-family-asian="'Times New Roman'" style:font-family-generic-asian="system" style:font-pitch-asian="variable"/>
    </style:style>
    <style:style style:name="ListLabel_20_6" style:display-name="ListLabel 6" style:family="tex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7" style:display-name="ListLabel 7" style:family="text">
      <style:text-properties fo:color="#212529" loext:opacity="100%" style:font-name="Fira Sans" fo:font-family="'Fira Sans'" style:font-family-generic="roman" style:font-pitch="variable"/>
    </style:style>
    <style:style style:name="ListLabel_20_8" style:display-name="ListLabel 8" style:family="text">
      <style:text-properties fo:font-weight="normal" style:font-weight-asian="normal"/>
    </style:style>
    <style:style style:name="ListLabel_20_9" style:display-name="ListLabel 9" style:family="text">
      <style:text-properties style:font-name-complex="Courier New" style:font-family-complex="'Courier New'" style:font-family-generic-complex="system" style:font-pitch-complex="variable"/>
    </style:style>
    <style:style style:name="ListLabel_20_10" style:display-name="ListLabel 10" style:family="text">
      <style:text-properties style:font-name-complex="Courier New" style:font-family-complex="'Courier New'" style:font-family-generic-complex="system" style:font-pitch-complex="variable"/>
    </style:style>
    <style:style style:name="ListLabel_20_11" style:display-name="ListLabel 11" style:family="text">
      <style:text-properties style:font-name-complex="Courier New" style:font-family-complex="'Courier New'" style:font-family-generic-complex="system" style:font-pitch-complex="variable"/>
    </style:style>
    <style:style style:name="ListLabel_20_12" style:display-name="ListLabel 12" style:family="text">
      <style:text-properties fo:color="#000000" loext:opacity="100%" style:text-line-through-style="none" style:text-line-through-type="none" style:text-position="0% 100%" fo:font-size="11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1pt" style:font-style-asian="normal" style:font-weight-asian="normal" style:font-name-complex="Arial1" style:font-family-complex="Arial" style:font-family-generic-complex="system" style:font-pitch-complex="variable" style:font-size-complex="11pt" loext:padding="0cm" loext:border="none" loext:shadow="none"/>
    </style:style>
    <style:style style:name="ListLabel_20_13" style:display-name="ListLabel 13" style:family="text">
      <style:text-properties fo:color="#000000" loext:opacity="100%" style:text-line-through-style="none" style:text-line-through-type="none" style:text-position="0% 100%" fo:font-size="11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1pt" style:font-style-asian="normal" style:font-weight-asian="normal" style:font-name-complex="Arial1" style:font-family-complex="Arial" style:font-family-generic-complex="system" style:font-pitch-complex="variable" style:font-size-complex="11pt" loext:padding="0cm" loext:border="none" loext:shadow="none"/>
    </style:style>
    <style:style style:name="ListLabel_20_14" style:display-name="ListLabel 14" style:family="text">
      <style:text-properties fo:color="#000000" loext:opacity="100%" style:text-line-through-style="none" style:text-line-through-type="none" style:text-position="0% 100%" fo:font-size="11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1pt" style:font-style-asian="normal" style:font-weight-asian="normal" style:font-name-complex="Arial1" style:font-family-complex="Arial" style:font-family-generic-complex="system" style:font-pitch-complex="variable" style:font-size-complex="11pt" loext:padding="0cm" loext:border="none" loext:shadow="none"/>
    </style:style>
    <style:style style:name="ListLabel_20_15" style:display-name="ListLabel 15" style:family="text">
      <style:text-properties fo:color="#000000" loext:opacity="100%" style:text-line-through-style="none" style:text-line-through-type="none" style:text-position="0% 100%" fo:font-size="11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1pt" style:font-style-asian="normal" style:font-weight-asian="normal" style:font-name-complex="Arial1" style:font-family-complex="Arial" style:font-family-generic-complex="system" style:font-pitch-complex="variable" style:font-size-complex="11pt" loext:padding="0cm" loext:border="none" loext:shadow="none"/>
    </style:style>
    <style:style style:name="ListLabel_20_16" style:display-name="ListLabel 16" style:family="text">
      <style:text-properties fo:color="#000000" loext:opacity="100%" style:text-line-through-style="none" style:text-line-through-type="none" style:text-position="0% 100%" fo:font-size="11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1pt" style:font-style-asian="normal" style:font-weight-asian="normal" style:font-name-complex="Arial1" style:font-family-complex="Arial" style:font-family-generic-complex="system" style:font-pitch-complex="variable" style:font-size-complex="11pt" loext:padding="0cm" loext:border="none" loext:shadow="none"/>
    </style:style>
    <style:style style:name="ListLabel_20_17" style:display-name="ListLabel 17" style:family="text">
      <style:text-properties fo:color="#000000" loext:opacity="100%" style:text-line-through-style="none" style:text-line-through-type="none" style:text-position="0% 100%" fo:font-size="11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1pt" style:font-style-asian="normal" style:font-weight-asian="normal" style:font-name-complex="Arial1" style:font-family-complex="Arial" style:font-family-generic-complex="system" style:font-pitch-complex="variable" style:font-size-complex="11pt" loext:padding="0cm" loext:border="none" loext:shadow="none"/>
    </style:style>
    <style:style style:name="ListLabel_20_18" style:display-name="ListLabel 18" style:family="text">
      <style:text-properties fo:color="#000000" loext:opacity="100%" style:text-line-through-style="none" style:text-line-through-type="none" style:text-position="0% 100%" fo:font-size="11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1pt" style:font-style-asian="normal" style:font-weight-asian="normal" style:font-name-complex="Arial1" style:font-family-complex="Arial" style:font-family-generic-complex="system" style:font-pitch-complex="variable" style:font-size-complex="11pt" loext:padding="0cm" loext:border="none" loext:shadow="none"/>
    </style:style>
    <style:style style:name="ListLabel_20_19" style:display-name="ListLabel 19" style:family="text">
      <style:text-properties fo:color="#000000" loext:opacity="100%" style:text-line-through-style="none" style:text-line-through-type="none" style:text-position="0% 100%" fo:font-size="11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1pt" style:font-style-asian="normal" style:font-weight-asian="normal" style:font-name-complex="Arial1" style:font-family-complex="Arial" style:font-family-generic-complex="system" style:font-pitch-complex="variable" style:font-size-complex="11pt" loext:padding="0cm" loext:border="none" loext:shadow="none"/>
    </style:style>
    <style:style style:name="ListLabel_20_20" style:display-name="ListLabel 20" style:family="text">
      <style:text-properties fo:color="#000000" loext:opacity="100%" style:text-line-through-style="none" style:text-line-through-type="none" style:text-position="0% 100%" fo:font-size="11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1pt" style:font-style-asian="normal" style:font-weight-asian="normal" style:font-name-complex="Arial1" style:font-family-complex="Arial" style:font-family-generic-complex="system" style:font-pitch-complex="variable" style:font-size-complex="11pt" loext:padding="0cm" loext:border="none" loext:shadow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2" loext:num-list-format="%1%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3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4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5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886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3.156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4.426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696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966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8.236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9.506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77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2.04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385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385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385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655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925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195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46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735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9.005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275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54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385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655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925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195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46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735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9.005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275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54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2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3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4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5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6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7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8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9">
      <text:list-level-style-number text:level="1" text:style-name="ListLabel_20_6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385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406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676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4.946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216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486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756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02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29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0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1">
      <text:list-level-style-number text:level="1" text:style-name="ListLabel_20_7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2">
      <text:list-level-style-number text:level="1" text:style-name="ListLabel_20_8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." style:num-suffix="." style:num-format="1" text:display-levels="2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loext:num-list-format="%3%." style:num-suffix="." style:num-format="1" text:display-levels="3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loext:num-list-format="%5%." style:num-suffix="." style:num-format="1" text:display-levels="3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loext:num-list-format="%6%." style:num-suffix="." style:num-format="1" text:display-levels="3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loext:num-list-format="%8%." style:num-suffix="." style:num-format="1" text:display-levels="3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loext:num-list-format="%9%." style:num-suffix="." style:num-format="1" text:display-levels="3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3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4">
      <text:list-level-style-bullet text:level="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5">
      <text:list-level-style-bullet text:level="1" text:style-name="ListLabel_20_12" loext:num-list-format="-" style:num-suffix="-" text:bullet-char="-">
        <style:list-level-properties text:list-level-position-and-space-mode="label-alignment">
          <style:list-level-label-alignment text:label-followed-by="listtab" fo:margin-left="0.991cm"/>
        </style:list-level-properties>
        <style:text-properties style:font-name="Arial"/>
      </text:list-level-style-bullet>
      <text:list-level-style-bullet text:level="2" text:style-name="ListLabel_20_13" loext:num-list-format="o" style:num-suffix="o" text:bullet-char="o">
        <style:list-level-properties text:list-level-position-and-space-mode="label-alignment">
          <style:list-level-label-alignment text:label-followed-by="listtab" fo:margin-left="2.404cm"/>
        </style:list-level-properties>
        <style:text-properties style:font-name="Arial"/>
      </text:list-level-style-bullet>
      <text:list-level-style-bullet text:level="3" text:style-name="ListLabel_20_14" loext:num-list-format="▪" style:num-suffix="▪" text:bullet-char="▪">
        <style:list-level-properties text:list-level-position-and-space-mode="label-alignment">
          <style:list-level-label-alignment text:label-followed-by="listtab" fo:margin-left="3.674cm"/>
        </style:list-level-properties>
        <style:text-properties style:font-name="Arial"/>
      </text:list-level-style-bullet>
      <text:list-level-style-bullet text:level="4" text:style-name="ListLabel_20_15" loext:num-list-format="•" style:num-suffix="•" text:bullet-char="•">
        <style:list-level-properties text:list-level-position-and-space-mode="label-alignment">
          <style:list-level-label-alignment text:label-followed-by="listtab" fo:margin-left="4.944cm"/>
        </style:list-level-properties>
        <style:text-properties style:font-name="Arial"/>
      </text:list-level-style-bullet>
      <text:list-level-style-bullet text:level="5" text:style-name="ListLabel_20_16" loext:num-list-format="o" style:num-suffix="o" text:bullet-char="o">
        <style:list-level-properties text:list-level-position-and-space-mode="label-alignment">
          <style:list-level-label-alignment text:label-followed-by="listtab" fo:margin-left="6.214cm"/>
        </style:list-level-properties>
        <style:text-properties style:font-name="Arial"/>
      </text:list-level-style-bullet>
      <text:list-level-style-bullet text:level="6" text:style-name="ListLabel_20_17" loext:num-list-format="▪" style:num-suffix="▪" text:bullet-char="▪">
        <style:list-level-properties text:list-level-position-and-space-mode="label-alignment">
          <style:list-level-label-alignment text:label-followed-by="listtab" fo:margin-left="7.484cm"/>
        </style:list-level-properties>
        <style:text-properties style:font-name="Arial"/>
      </text:list-level-style-bullet>
      <text:list-level-style-bullet text:level="7" text:style-name="ListLabel_20_18" loext:num-list-format="•" style:num-suffix="•" text:bullet-char="•">
        <style:list-level-properties text:list-level-position-and-space-mode="label-alignment">
          <style:list-level-label-alignment text:label-followed-by="listtab" fo:margin-left="8.754cm"/>
        </style:list-level-properties>
        <style:text-properties style:font-name="Arial"/>
      </text:list-level-style-bullet>
      <text:list-level-style-bullet text:level="8" text:style-name="ListLabel_20_19" loext:num-list-format="o" style:num-suffix="o" text:bullet-char="o">
        <style:list-level-properties text:list-level-position-and-space-mode="label-alignment">
          <style:list-level-label-alignment text:label-followed-by="listtab" fo:margin-left="10.024cm"/>
        </style:list-level-properties>
        <style:text-properties style:font-name="Arial"/>
      </text:list-level-style-bullet>
      <text:list-level-style-bullet text:level="9" text:style-name="ListLabel_20_20" loext:num-list-format="▪" style:num-suffix="▪" text:bullet-char="▪">
        <style:list-level-properties text:list-level-position-and-space-mode="label-alignment">
          <style:list-level-label-alignment text:label-followed-by="listtab" fo:margin-left="11.294cm"/>
        </style:list-level-properties>
        <style:text-properties style:font-name="Aria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User</meta:initial-creator>
    <meta:editing-cycles>4</meta:editing-cycles>
    <meta:print-date>2022-08-10T06:07:00</meta:print-date>
    <meta:creation-date>2022-08-21T15:56:00</meta:creation-date>
    <dc:date>2022-08-30T08:02:25.539000000</dc:date>
    <meta:editing-duration>PT6M44S</meta:editing-duration>
    <meta:generator>LibreOffice/7.2.4.1$Windows_X86_64 LibreOffice_project/27d75539669ac387bb498e35313b970b7fe9c4f9</meta:generator>
    <meta:document-statistic meta:table-count="0" meta:image-count="0" meta:object-count="0" meta:page-count="11" meta:paragraph-count="171" meta:word-count="2499" meta:character-count="20046" meta:non-whitespace-character-count="17715"/>
    <meta:user-defined meta:name="AppVersion">15.0000</meta:user-defined>
    <meta:template xlink:type="simple" xlink:actuate="onRequest" xlink:title="Normal" xlink:href=""/>
  </office:meta>
</office:document-meta>
</file>