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adornments="Normalny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Fira Sans" svg:font-family="'Fira Sans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Bullet" style:list-style-name="">
      <style:paragraph-properties fo:margin-left="0cm" fo:margin-right="0cm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pl" style:country-asian="PL" style:font-name-complex="Times New Roman1" style:font-size-complex="14pt"/>
    </style:style>
    <style:style style:name="P2" style:family="paragraph" style:parent-style-name="List_20_Bullet" style:list-style-name="">
      <style:paragraph-properties fo:margin-left="0cm" fo:margin-right="0cm" fo:text-align="justify" style:justify-single-word="false" fo:text-indent="0cm" style:auto-text-indent="false"/>
    </style:style>
    <style:style style:name="P3" style:family="paragraph" style:parent-style-name="List_20_Paragraph" style:list-style-name="WWNum3">
      <style:paragraph-properties fo:text-align="justify" style:justify-single-word="false"/>
    </style:style>
    <style:style style:name="P4" style:family="paragraph" style:parent-style-name="List_20_Paragraph" style:list-style-name="WWNum20">
      <style:paragraph-properties fo:text-align="justify" style:justify-single-word="false"/>
    </style:style>
    <style:style style:name="P5" style:family="paragraph" style:parent-style-name="List_20_Paragraph" style:list-style-name="WWNum21">
      <style:paragraph-properties fo:text-align="justify" style:justify-single-word="false"/>
    </style:style>
    <style:style style:name="P6" style:family="paragraph" style:parent-style-name="List_20_Paragraph" style:list-style-name="WWNum22">
      <style:paragraph-properties fo:text-align="justify" style:justify-single-word="false"/>
    </style:style>
    <style:style style:name="P7" style:family="paragraph" style:parent-style-name="List_20_Paragraph" style:list-style-name="WWNum23">
      <style:paragraph-properties fo:text-align="justify" style:justify-single-word="false"/>
    </style:style>
    <style:style style:name="P8" style:family="paragraph" style:parent-style-name="List_20_Paragraph" style:list-style-name="WWNum24">
      <style:paragraph-properties fo:text-align="justify" style:justify-single-word="false"/>
    </style:style>
    <style:style style:name="P9" style:family="paragraph" style:parent-style-name="List_20_Paragraph" style:list-style-name="WWNum16">
      <style:paragraph-properties fo:text-align="justify" style:justify-single-word="false"/>
    </style:style>
    <style:style style:name="P10" style:family="paragraph" style:parent-style-name="List_20_Paragraph" style:list-style-name="WWNum25">
      <style:paragraph-properties fo:text-align="justify" style:justify-single-word="false"/>
    </style:style>
    <style:style style:name="P11" style:family="paragraph" style:parent-style-name="List_20_Paragraph" style:list-style-name="WWNum17">
      <style:paragraph-properties fo:text-align="justify" style:justify-single-word="false"/>
    </style:style>
    <style:style style:name="P12" style:family="paragraph" style:parent-style-name="List_20_Paragraph" style:list-style-name="WWNum26">
      <style:paragraph-properties fo:text-align="justify" style:justify-single-word="false"/>
    </style:style>
    <style:style style:name="P13" style:family="paragraph" style:parent-style-name="List_20_Paragraph" style:list-style-name="WWNum27">
      <style:paragraph-properties fo:text-align="justify" style:justify-single-word="false"/>
    </style:style>
    <style:style style:name="P14" style:family="paragraph" style:parent-style-name="List_20_Paragraph" style:list-style-name="WWNum28">
      <style:paragraph-properties fo:text-align="justify" style:justify-single-word="false"/>
    </style:style>
    <style:style style:name="P15" style:family="paragraph" style:parent-style-name="List_20_Paragraph" style:list-style-name="WWNum29">
      <style:paragraph-properties fo:text-align="justify" style:justify-single-word="false"/>
    </style:style>
    <style:style style:name="P16" style:family="paragraph" style:parent-style-name="List_20_Paragraph" style:list-style-name="WWNum30">
      <style:paragraph-properties fo:text-align="justify" style:justify-single-word="false"/>
    </style:style>
    <style:style style:name="P17" style:family="paragraph" style:parent-style-name="List_20_Paragraph" style:list-style-name="WWNum31">
      <style:paragraph-properties fo:text-align="justify" style:justify-single-word="false"/>
    </style:style>
    <style:style style:name="P18" style:family="paragraph" style:parent-style-name="List_20_Paragraph" style:list-style-name="WWNum32">
      <style:paragraph-properties fo:text-align="justify" style:justify-single-word="false"/>
    </style:style>
    <style:style style:name="P19" style:family="paragraph" style:parent-style-name="List_20_Paragraph" style:list-style-name="WWNum18">
      <style:paragraph-properties fo:text-align="justify" style:justify-single-word="false"/>
    </style:style>
    <style:style style:name="P20" style:family="paragraph" style:parent-style-name="List_20_Paragraph" style:list-style-name="WWNum19">
      <style:paragraph-properties fo:text-align="justify" style:justify-single-word="false"/>
    </style:style>
    <style:style style:name="P21" style:family="paragraph" style:parent-style-name="List_20_Paragraph" style:list-style-name="WWNum33">
      <style:paragraph-properties fo:text-align="justify" style:justify-single-word="false"/>
    </style:style>
    <style:style style:name="P22" style:family="paragraph" style:parent-style-name="List_20_Paragraph" style:list-style-name="WWNum34">
      <style:paragraph-properties fo:text-align="justify" style:justify-single-word="false"/>
    </style:style>
    <style:style style:name="P23" style:family="paragraph" style:parent-style-name="List_20_Paragraph" style:list-style-name="WWNum35">
      <style:paragraph-properties fo:text-align="justify" style:justify-single-word="false"/>
    </style:style>
    <style:style style:name="P24" style:family="paragraph" style:parent-style-name="List_20_Paragraph" style:list-style-name="WWNum36">
      <style:paragraph-properties fo:text-align="justify" style:justify-single-word="false"/>
    </style:style>
    <style:style style:name="P25" style:family="paragraph" style:parent-style-name="List_20_Paragraph" style:list-style-name="WWNum37">
      <style:paragraph-properties fo:text-align="justify" style:justify-single-word="false"/>
    </style:style>
    <style:style style:name="P26" style:family="paragraph" style:parent-style-name="List_20_Paragraph" style:list-style-name="WWNum38">
      <style:paragraph-properties fo:text-align="justify" style:justify-single-word="false"/>
    </style:style>
    <style:style style:name="P27" style:family="paragraph" style:parent-style-name="List_20_Paragraph">
      <style:text-properties style:font-name="Times New Roman" fo:font-size="12pt" style:font-size-asian="12pt" style:font-name-complex="Times New Roman1" style:font-size-complex="12pt"/>
    </style:style>
    <style:style style:name="P28" style:family="paragraph" style:parent-style-name="List_20_Paragraph">
      <style:paragraph-properties fo:text-align="justify" style:justify-single-word="false"/>
      <style:text-properties style:font-name="Times New Roman" fo:font-size="12pt" style:font-size-asian="12pt" style:font-name-complex="Times New Roman1" style:font-size-complex="12pt"/>
    </style:style>
    <style:style style:name="P29" style:family="paragraph" style:parent-style-name="List_20_Paragraph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30" style:family="paragraph" style:parent-style-name="Standard">
      <style:paragraph-properties fo:text-align="center" style:justify-single-word="false"/>
    </style:style>
    <style:style style:name="P31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32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font-size="14pt" style:font-size-asian="14pt" style:font-size-complex="14pt"/>
    </style:style>
    <style:style style:name="P33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size-complex="14pt"/>
    </style:style>
    <style:style style:name="P34" style:family="paragraph" style:parent-style-name="Standard">
      <style:paragraph-properties fo:text-align="justify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35" style:family="paragraph" style:parent-style-name="Standard">
      <style:paragraph-properties fo:text-align="justify" style:justify-single-word="false"/>
    </style:style>
    <style:style style:name="P36" style:family="paragraph" style:parent-style-name="Standard" style:list-style-name="WWNum42">
      <style:paragraph-properties fo:text-align="justify" style:justify-single-word="false"/>
    </style:style>
    <style:style style:name="P37" style:family="paragraph" style:parent-style-name="Standard" style:list-style-name="WWNum43">
      <style:paragraph-properties fo:text-align="justify" style:justify-single-word="false"/>
    </style:style>
    <style:style style:name="P38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39" style:family="paragraph" style:parent-style-name="Standard">
      <style:paragraph-properties fo:margin-left="0cm" fo:margin-right="0cm" fo:text-align="center" style:justify-single-word="false" fo:text-indent="0.75cm" style:auto-text-indent="false"/>
      <style:text-properties fo:font-weight="bold" style:font-weight-asian="bold"/>
    </style:style>
    <style:style style:name="P40" style:family="paragraph" style:parent-style-name="Standard">
      <style:paragraph-properties fo:margin-left="0cm" fo:margin-right="0cm" fo:text-indent="0.75cm" style:auto-text-indent="false"/>
    </style:style>
    <style:style style:name="P41" style:family="paragraph" style:parent-style-name="Standard">
      <style:paragraph-properties fo:text-align="justify" style:justify-single-word="false"/>
      <style:text-properties fo:background-color="transparent"/>
    </style:style>
    <style:style style:name="T1" style:family="text">
      <style:text-properties fo:font-size="14pt" fo:font-weight="bold" style:font-size-asian="14pt" style:font-weight-asian="bold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style:font-size-asian="14pt" style:font-size-complex="14pt" fo:background-color="#ffff00"/>
    </style:style>
    <style:style style:name="T6" style:family="text">
      <style:text-properties fo:font-size="14pt" officeooo:rsid="00041a3f" style:font-size-asian="14pt" style:font-size-complex="14pt"/>
    </style:style>
    <style:style style:name="T7" style:family="text">
      <style:text-properties fo:font-size="14pt" officeooo:rsid="00041a3f" style:font-size-asian="14pt" style:font-size-complex="14pt" fo:background-color="#ffff00"/>
    </style:style>
    <style:style style:name="T8" style:family="text">
      <style:text-properties fo:font-size="14pt" fo:font-style="italic" style:font-size-asian="14pt" style:font-style-asian="italic" style:font-size-complex="14pt" style:font-style-complex="italic"/>
    </style:style>
    <style:style style:name="T9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10" style:family="text">
      <style:text-properties fo:font-size="14pt" style:text-underline-style="solid" style:text-underline-width="auto" style:text-underline-color="font-color" style:font-size-asian="14pt" style:font-size-complex="14pt" fo:background-color="#ffff00"/>
    </style:style>
    <style:style style:name="T11" style:family="text">
      <style:text-properties fo:color="#000000" loext:opacity="100%" fo:font-size="14pt" fo:font-weight="bold" style:font-size-asian="14pt" style:font-weight-asian="bold" style:font-size-complex="14pt"/>
    </style:style>
    <style:style style:name="T12" style:family="text">
      <style:text-properties fo:color="#000000" loext:opacity="100%" style:font-name="Times New Roman" fo:font-size="14pt" style:font-size-asian="14pt" style:font-name-complex="Times New Roman1" style:font-size-complex="12pt"/>
    </style:style>
    <style:style style:name="T13" style:family="text">
      <style:text-properties style:font-name="Times New Roman" fo:font-size="14pt" style:font-size-asian="14pt" style:font-name-complex="Times New Roman1" style:font-size-complex="12pt"/>
    </style:style>
    <style:style style:name="T14" style:family="text">
      <style:text-properties style:font-name="Times New Roman" fo:font-size="14pt" style:font-size-asian="14pt" style:font-name-complex="Times New Roman1" style:font-size-complex="14pt"/>
    </style:style>
    <style:style style:name="T15" style:family="text">
      <style:text-properties style:font-name="Times New Roman" fo:font-size="14pt" style:font-size-asian="14pt" style:font-name-complex="Times New Roman1" style:font-size-complex="14pt" style:font-weight-complex="bold"/>
    </style:style>
    <style:style style:name="T16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17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  <style:style style:name="T18" style:family="text">
      <style:text-properties fo:font-size="16pt" fo:font-weight="bold" style:font-size-asian="16pt" style:font-weight-asian="bold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text:span text:style-name="T2">OPIS PRZEDMIOTU ZAMÓWIENIE</text:span></text:p>
      <text:p text:style-name="P30"><text:span text:style-name="T2">Lata 2022-2023</text:span></text:p>
      <text:p text:style-name="P31"/>
      <text:p text:style-name="P35"><text:span text:style-name="T4">„Realizacja zadań wynikających z programu kompleksowego wsparcia dla rodzin „Za życiem” na rzecz Przedszkola nr 32 z Oddziałami Integracyjnymi w Koninie pełniącego funkcję wiodącego ośrodka koordynacyjno – rehabilitacyjno<text:line-break/>– opiekuńczego.”</text:span></text:p>
      <text:p text:style-name="P31"/>
      <text:p text:style-name="P35"><text:span text:style-name="T4">Przedmiotem zamówienia jest realizacja zajęć specjalistycznych, terapeutycznych z dziećmi z różnymi niepełnosprawnościami lub zagrożonych niepełnosprawnością od 0 do rozpoczęcia nauki w szkole w ramach wiodącego ośrodka koordynacyjno-rehabilitacyjnego -opiekuńczego na terenie Konina przez specjalistów z podziałem na zadania:</text:span></text:p>
      <text:p text:style-name="P31"/>
      <text:p text:style-name="P35"><text:span text:style-name="T2">Nazwa/y i kod/y Wspólnego Słownika Zamówień: (CPV):</text:span></text:p>
      <text:list xml:id="list4243339010" text:style-name="WWNum42">
        <text:list-item>
          <text:p text:style-name="P36"><text:span text:style-name="T4">85142100-7 Usługi </text:span></text:p>
        </text:list-item>
        <text:list-item>
          <text:p text:style-name="P36"><text:span text:style-name="T4">85320000-8 Usługi społeczne, </text:span></text:p>
        </text:list-item>
        <text:list-item>
          <text:p text:style-name="P36"><text:span text:style-name="T4">85121270-6 Usługi psychiatryczne lub psychologiczne</text:span></text:p>
        </text:list-item>
        <text:list-item>
          <text:p text:style-name="P36"><text:span text:style-name="T4">85142100-7 Usługi fizjoterapii</text:span></text:p>
        </text:list-item>
        <text:list-item>
          <text:p text:style-name="P36"><text:span text:style-name="T4">80000000-8 Usługi edukacyjne i szkoleniowe</text:span></text:p>
        </text:list-item>
        <text:list-item>
          <text:p text:style-name="P36"><text:span text:style-name="T4">85142000-6 Usługi opieki nad dziećmi i młodzieżą niepełnosprawną</text:span></text:p>
        </text:list-item>
        <text:list-item>
          <text:p text:style-name="P36"><text:span text:style-name="T4">80340000-9 Usługi edukacji specjalnej</text:span></text:p>
        </text:list-item>
        <text:list-item>
          <text:p text:style-name="P36"><text:span text:style-name="T4">85140000-2 Różne usługi w dziedzinie zdrowia</text:span></text:p>
        </text:list-item>
        <text:list-item>
          <text:p text:style-name="P36"><text:span text:style-name="T4">85121200-5 Specjalistyczne usługi medyczne</text:span></text:p>
        </text:list-item>
      </text:list>
      <text:p text:style-name="P31"/>
      <text:p text:style-name="P35"><text:span text:style-name="T2">Część I – Zajęcia z pedagogiem / ilość godzin - </text:span><text:span text:style-name="T11">320</text:span></text:p>
      <text:p text:style-name="P35"><text:span text:style-name="T3">W ramach usługi wykonawca jest zobowiązany:</text:span></text:p>
      <text:list xml:id="list1899838960" text:style-name="WWNum3">
        <text:list-item>
          <text:p text:style-name="P3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3"><text:span text:style-name="T13">Organizowanie spotkań i konsultacji z rodzicami dziecka, prawnych opiekunów dziecka, opiekunów faktycznych dziecka, z zastrzeżeniem, że liczba godzin nie może przekroczyć 15% ogółu godzin zrealizowanych w danym roku,</text:span></text:p>
        </text:list-item>
        <text:list-item>
          <text:p text:style-name="P3"><text:span text:style-name="T12">Prowadzenie dokumentacji dziecka zgodnie z rozporządzeniem dotyczącym wczesnego wspomagania rozwoju dziecka.</text:span></text:p>
        </text:list-item>
        <text:list-item>
          <text:p text:style-name="P3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3"/>
      <text:p text:style-name="P33"><text:soft-page-break/></text:p>
      <text:p text:style-name="P33"/>
      <text:p text:style-name="P35"><text:span text:style-name="T2">Część II Zajęcia z oligofredopedagogiem / liczba godzin - </text:span><text:span text:style-name="T11">286</text:span></text:p>
      <text:p text:style-name="P35"><text:span text:style-name="T3">W ramach usługi wykonawca jest zobowiązany:</text:span></text:p>
      <text:list xml:id="list126407986" text:style-name="WWNum20">
        <text:list-item>
          <text:p text:style-name="P4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4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4"><text:span text:style-name="T12">Prowadzenie dokumentacji dziecka zgodnie z rozporządzeniem dotyczącym wczesnego wspomagania rozwoju dziecka,</text:span></text:p>
        </text:list-item>
        <text:list-item>
          <text:p text:style-name="P4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28"/>
      <text:p text:style-name="P35"><text:span text:style-name="T2">Część III Zajęcia z tyflopedagogiem / liczba godzin - 260</text:span></text:p>
      <text:p text:style-name="P35"><text:span text:style-name="T3">W ramach usługi wykonawca jest zobowiązany:</text:span></text:p>
      <text:list xml:id="list1533393271" text:style-name="WWNum21">
        <text:list-item>
          <text:p text:style-name="P5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5"><text:span text:style-name="T13">Organizowanie spotkań i konsultacji z rodzicami dziecka, prawnych opiekunów dziecka, opiekunów faktycznych dziecka, z zastrzeżeniem,<text:line-break/>że liczba godzin nie może przekroczyć 15% ogółu godzin zrealizowanych w danym roku,</text:span></text:p>
        </text:list-item>
        <text:list-item>
          <text:p text:style-name="P5"><text:span text:style-name="T12">Prowadzenie dokumentacji dziecka zgodnie z rozporządzeniem dotyczącym wczesnego wspomagania rozwoju dziecka,</text:span></text:p>
        </text:list-item>
        <text:list-item>
          <text:p text:style-name="P5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><text:span text:style-name="T1">Część IV Zajęcia z surdopedagogiem / liczba godzin - 272</text:span></text:p>
      <text:p text:style-name="P35"><text:span text:style-name="T3">W ramach usługi wykonawca jest zobowiązany:</text:span></text:p>
      <text:list xml:id="list3337730996" text:style-name="WWNum22">
        <text:list-item>
          <text:p text:style-name="P6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6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6"><text:soft-page-break/><text:span text:style-name="T12">Prowadzenie dokumentacji dziecka zgodnie z rozporządzeniem dotyczącym wczesnego wspomagania rozwoju dziecka,</text:span></text:p>
        </text:list-item>
        <text:list-item>
          <text:p text:style-name="P6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pan text:style-name="T2">Część V Wczesna interwencja pedagogiczna / liczba godzin - 320</text:span></text:p>
      <text:p text:style-name="P35"><text:span text:style-name="T3">W ramach usługi wykonawca jest zobowiązany:</text:span></text:p>
      <text:list xml:id="list4192839677" text:style-name="WWNum23">
        <text:list-item>
          <text:p text:style-name="P7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7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7"><text:span text:style-name="T12">Prowadzenie dokumentacji dziecka zgodnie z rozporządzeniem dotyczącym wczesnego wspomagania rozwoju dziecka,</text:span></text:p>
        </text:list-item>
        <text:list-item>
          <text:p text:style-name="P7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pan text:style-name="T2">Część VI Zajęcia <text:s/>EEG Biofeedback / liczba godzin - 326</text:span></text:p>
      <text:p text:style-name="P35"><text:span text:style-name="T3">W ramach usługi wykonawca jest zobowiązany:</text:span></text:p>
      <text:list xml:id="list1845991111" text:style-name="WWNum24">
        <text:list-item>
          <text:p text:style-name="P8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8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8"><text:span text:style-name="T12">Prowadzenie dokumentacji dziecka zgodnie z rozporządzeniem dotyczącym wczesnego wspomagania rozwoju dziecka,</text:span></text:p>
        </text:list-item>
        <text:list-item>
          <text:p text:style-name="P8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28"/>
      <text:p text:style-name="P35"><text:span text:style-name="T2">Część VII – Psycholog / liczba godzin – 168</text:span></text:p>
      <text:p text:style-name="P35"><text:span text:style-name="T3">W ramach usługi wykonawca jest zobowiązany:</text:span></text:p>
      <text:list xml:id="list442293935" text:style-name="WWNum16">
        <text:list-item>
          <text:p text:style-name="P9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9"><text:span text:style-name="T13">Organizowanie spotkań i konsultacji z rodzicami dziecka, prawnych opiekunów dziecka, opiekunów faktycznych dziecka, z zastrzeżeniem, </text:span><text:soft-page-break/><text:span text:style-name="T13">że liczba godzin nie może przekroczyć 15% ogółu godzin zrealizowanych w danym roku,</text:span></text:p>
        </text:list-item>
        <text:list-item>
          <text:p text:style-name="P9"><text:span text:style-name="T12">Prowadzenie dokumentacji dziecka zgodnie z rozporządzeniem dotyczącym wczesnego wspomagania rozwoju dziecka,</text:span></text:p>
        </text:list-item>
        <text:list-item>
          <text:p text:style-name="P9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pan text:style-name="T2">Część VIII – Wygaszanie odruchów wczesnodziecięcych / liczba godzin - 320</text:span></text:p>
      <text:p text:style-name="P35"><text:span text:style-name="T3">W ramach usługi wykonawca jest zobowiązany:</text:span></text:p>
      <text:list xml:id="list2581670257" text:style-name="WWNum25">
        <text:list-item>
          <text:p text:style-name="P10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0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0"><text:span text:style-name="T12">Prowadzenie dokumentacji dziecka zgodnie z rozporządzeniem dotyczącym wczesnego wspomagania rozwoju dziecka,</text:span></text:p>
        </text:list-item>
        <text:list-item>
          <text:p text:style-name="P10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27"/>
      <text:p text:style-name="P35"><text:span text:style-name="T2">Część IX – Zajęcia logopedyczne / liczba godzin 210</text:span></text:p>
      <text:p text:style-name="P35"><text:span text:style-name="T3">W ramach usługi wykonawca jest zobowiązany:</text:span></text:p>
      <text:list xml:id="list1838569778" text:style-name="WWNum17">
        <text:list-item>
          <text:p text:style-name="P11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1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1"><text:span text:style-name="T12">Prowadzenie dokumentacji dziecka zgodnie z rozporządzeniem dotyczącym wczesnego wspomagania rozwoju dziecka,</text:span></text:p>
        </text:list-item>
        <text:list-item>
          <text:p text:style-name="P11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 Zajęcia z neurologopedą / liczba godzin - 210</text:span></text:p>
      <text:p text:style-name="P35"><text:soft-page-break/><text:span text:style-name="T3">W ramach usługi wykonawca jest zobowiązany:</text:span></text:p>
      <text:list xml:id="list3572285023" text:style-name="WWNum26">
        <text:list-item>
          <text:p text:style-name="P12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2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2"><text:span text:style-name="T12">Prowadzenie dokumentacji dziecka zgodnie z rozporządzeniem dotyczącym wczesnego wspomagania rozwoju dziecka,</text:span></text:p>
        </text:list-item>
        <text:list-item>
          <text:p text:style-name="P12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I Wczesna interwencja logopedyczna / liczba godzin - 320</text:span></text:p>
      <text:p text:style-name="P35"><text:span text:style-name="T3">W ramach usługi wykonawca jest zobowiązany:</text:span></text:p>
      <text:list xml:id="list1608644016" text:style-name="WWNum27">
        <text:list-item>
          <text:p text:style-name="P13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3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3"><text:span text:style-name="T12">Prowadzenie dokumentacji dziecka zgodnie z rozporządzeniem dotyczącym wczesnego wspomagania rozwoju dziecka,</text:span></text:p>
        </text:list-item>
        <text:list-item>
          <text:p text:style-name="P13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II Zajęcia z komunikacji alternatywnej / liczba godzin - 230</text:span></text:p>
      <text:p text:style-name="P35"><text:span text:style-name="T3">W ramach usługi wykonawca jest zobowiązany:</text:span></text:p>
      <text:list xml:id="list3098615343" text:style-name="WWNum28">
        <text:list-item>
          <text:p text:style-name="P14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4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4"><text:span text:style-name="T12">Prowadzenie dokumentacji dziecka zgodnie z rozporządzeniem dotyczącym wczesnego wspomagania rozwoju dziecka,</text:span></text:p>
        </text:list-item>
        <text:list-item>
          <text:p text:style-name="P14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oft-page-break/><text:span text:style-name="T2">Część XIII Zajęcia metodą Tomatisa / liczba godzin - 320</text:span></text:p>
      <text:p text:style-name="P35"><text:span text:style-name="T3">W ramach usługi wykonawca jest zobowiązany:</text:span></text:p>
      <text:list xml:id="list1041068274" text:style-name="WWNum29">
        <text:list-item>
          <text:p text:style-name="P15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5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5"><text:span text:style-name="T12">Prowadzenie dokumentacji dziecka zgodnie z rozporządzeniem dotyczącym wczesnego wspomagania rozwoju dziecka,</text:span></text:p>
        </text:list-item>
        <text:list-item>
          <text:p text:style-name="P15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8"/>
      <text:p text:style-name="P35"><text:span text:style-name="T2">Część XIV Terapia Metodą Warnkego / liczba godzin - 292</text:span></text:p>
      <text:p text:style-name="P35"><text:span text:style-name="T3">W ramach usługi wykonawca jest zobowiązany:</text:span></text:p>
      <text:list xml:id="list2555329497" text:style-name="WWNum30">
        <text:list-item>
          <text:p text:style-name="P16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6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6"><text:span text:style-name="T12">Prowadzenie dokumentacji dziecka zgodnie z rozporządzeniem dotyczącym wczesnego wspomagania rozwoju dziecka,</text:span></text:p>
        </text:list-item>
        <text:list-item>
          <text:p text:style-name="P16"><text:span text:style-name="T13">Współpraca z innymi specjalistami realizującymi zadania terapeutyczne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V Usprawnianie procesów poznawczych - Rehacom / liczba godzin <text:line-break/>- 326</text:span></text:p>
      <text:p text:style-name="P35"><text:span text:style-name="T3">W ramach usługi wykonawca jest zobowiązany:</text:span></text:p>
      <text:list xml:id="list2858603076" text:style-name="WWNum31">
        <text:list-item>
          <text:p text:style-name="P17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7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7"><text:span text:style-name="T12">Prowadzenie dokumentacji dziecka zgodnie z rozporządzeniem dotyczącym wczesnego wspomagania rozwoju dziecka,</text:span></text:p>
        </text:list-item>
        <text:list-item>
          <text:p text:style-name="P17"><text:soft-page-break/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40"/>
      <text:p text:style-name="P39"/>
      <text:p text:style-name="P39"/>
      <text:p text:style-name="P35"><text:span text:style-name="T2">Część XVI Usprawnianie procesów wzrokowych - Ortoptyka / liczba godzin - 250</text:span></text:p>
      <text:p text:style-name="P35"><text:span text:style-name="T3">W ramach usługi wykonawca jest zobowiązany:</text:span></text:p>
      <text:list xml:id="list398645369" text:style-name="WWNum32">
        <text:list-item>
          <text:p text:style-name="P18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8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8"><text:span text:style-name="T12">Prowadzenie dokumentacji dziecka zgodnie z rozporządzeniem dotyczącym wczesnego wspomagania rozwoju dziecka,</text:span></text:p>
        </text:list-item>
        <text:list-item>
          <text:p text:style-name="P18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pan text:style-name="T2">Część XVII – Fizjoterapeuta / liczba godzin - 383</text:span></text:p>
      <text:p text:style-name="P35"><text:span text:style-name="T3">W ramach usługi wykonawca jest zobowiązany:</text:span></text:p>
      <text:list xml:id="list1193088107" text:style-name="WWNum18">
        <text:list-item>
          <text:p text:style-name="P19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19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19"><text:span text:style-name="T12">Prowadzenie dokumentacji dziecka zgodnie z rozporządzeniem dotyczącym wczesnego wspomagania rozwoju dziecka,</text:span></text:p>
        </text:list-item>
        <text:list-item>
          <text:p text:style-name="P19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pan text:style-name="T2">Część <text:s/>XVIII <text:s/>Integracja Sensoryczna / liczba godzin – 320</text:span></text:p>
      <text:p text:style-name="P35"><text:span text:style-name="T3">W ramach usługi wykonawca jest zobowiązany:</text:span></text:p>
      <text:list xml:id="list2406118585" text:style-name="WWNum19">
        <text:list-item>
          <text:p text:style-name="P20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0"><text:span text:style-name="T13">Organizowanie spotkań i konsultacji z rodzicami dziecka, prawnych opiekunów dziecka, opiekunów faktycznych dziecka, z zastrzeżeniem, <text:line-break/></text:span><text:soft-page-break/><text:span text:style-name="T13">że liczba godzin nie może przekroczyć 15% ogółu godzin zrealizowanych w danym roku,</text:span></text:p>
        </text:list-item>
        <text:list-item>
          <text:p text:style-name="P20"><text:span text:style-name="T12">Prowadzenie dokumentacji dziecka zgodnie z rozporządzeniem dotyczącym wczesnego wspomagania rozwoju dziecka,</text:span></text:p>
        </text:list-item>
        <text:list-item>
          <text:p text:style-name="P20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IX Zajęcia ruchowe w wodzie / liczba godzin - 228</text:span></text:p>
      <text:p text:style-name="P35"><text:span text:style-name="T3">W ramach usługi wykonawca jest zobowiązany:</text:span></text:p>
      <text:list xml:id="list448924119" text:style-name="WWNum33">
        <text:list-item>
          <text:p text:style-name="P21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1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1"><text:span text:style-name="T12">Prowadzenie dokumentacji dziecka zgodnie z rozporządzeniem dotyczącym wczesnego wspomagania rozwoju dziecka, </text:span></text:p>
        </text:list-item>
        <text:list-item>
          <text:p text:style-name="P21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X – Terapia sensomotoryczna / liczba godzin - 322</text:span></text:p>
      <text:p text:style-name="P35"><text:span text:style-name="T3">W ramach usługi wykonawca jest zobowiązany:</text:span></text:p>
      <text:list xml:id="list384170567" text:style-name="WWNum34">
        <text:list-item>
          <text:p text:style-name="P22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2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2"><text:span text:style-name="T12">Prowadzenie dokumentacji dziecka zgodnie z rozporządzeniem dotyczącym wczesnego wspomagania rozwoju dziecka,</text:span></text:p>
        </text:list-item>
        <text:list-item>
          <text:p text:style-name="P22"><text:span text:style-name="T13">Współpraca z innymi specjalistami realizującymi zadania terapeutyczne<text:line-break/>z dzieckiem i jego rodziną w celu zwiększenia efektywności oddziaływań.</text:span></text:p>
        </text:list-item>
      </text:list>
      <text:p text:style-name="P29"/>
      <text:p text:style-name="P35"><text:span text:style-name="T2">Część XXI– Zajęcia usprawniające narządy ruchu / liczba godzin - 383</text:span></text:p>
      <text:p text:style-name="P35"><text:span text:style-name="T3">W ramach usługi wykonawca jest zobowiązany:</text:span></text:p>
      <text:list xml:id="list1679925076" text:style-name="WWNum35">
        <text:list-item>
          <text:p text:style-name="P23"><text:soft-page-break/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3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3"><text:span text:style-name="T12">Prowadzenie dokumentacji dziecka zgodnie z rozporządzeniem dotyczącym wczesnego wspomagania rozwoju dziecka, </text:span></text:p>
        </text:list-item>
        <text:list-item>
          <text:p text:style-name="P23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XII - Zajęcia polisensoryczne-Musicon / liczba godzin - 306</text:span></text:p>
      <text:p text:style-name="P35"><text:span text:style-name="T3">W ramach usługi wykonawca jest zobowiązany:</text:span></text:p>
      <text:list xml:id="list2502408526" text:style-name="WWNum36">
        <text:list-item>
          <text:p text:style-name="P24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4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4"><text:span text:style-name="T12">Prowadzenie dokumentacji dziecka zgodnie z rozporządzeniem dotyczącym wczesnego wspomagania rozwoju dziecka,</text:span></text:p>
        </text:list-item>
        <text:list-item>
          <text:p text:style-name="P24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Standard"/>
      <text:p text:style-name="P35"><text:span text:style-name="T2">Część XXIII – Dogoterapia / liczba godzin - 82</text:span></text:p>
      <text:p text:style-name="P35"><text:span text:style-name="T3">W ramach usługi wykonawca jest zobowiązany:</text:span></text:p>
      <text:list xml:id="list148619014" text:style-name="WWNum37">
        <text:list-item>
          <text:p text:style-name="P25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5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5"><text:span text:style-name="T12">Prowadzenie dokumentacji dziecka zgodnie z rozporządzeniem dotyczącym wczesnego wspomagania rozwoju dziecka,</text:span></text:p>
        </text:list-item>
        <text:list-item>
          <text:p text:style-name="P25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oft-page-break/><text:span text:style-name="T2">Część XXIV- Hipoterapia / liczba godzin - 208</text:span></text:p>
      <text:p text:style-name="P35"><text:span text:style-name="T3">W ramach usługi wykonawca jest zobowiązany:</text:span></text:p>
      <text:list xml:id="list1294592269" text:style-name="WWNum38">
        <text:list-item>
          <text:p text:style-name="P26"><text:span text:style-name="T13">Prowadzenie zajęć terapeutycznych z dziećmi niepełnosprawnymi <text:line-break/>i zagrożonymi niepełnosprawnością zgodnie z posiadanymi kwalifikacjami,</text:span></text:p>
        </text:list-item>
        <text:list-item>
          <text:p text:style-name="P26"><text:span text:style-name="T13">Organizowanie spotkań i konsultacji z rodzicami dziecka, prawnych opiekunów dziecka, opiekunów faktycznych dziecka, z zastrzeżeniem, <text:line-break/>że liczba godzin nie może przekroczyć 15% ogółu godzin zrealizowanych w danym roku,</text:span></text:p>
        </text:list-item>
        <text:list-item>
          <text:p text:style-name="P26"><text:span text:style-name="T12">Prowadzenie dokumentacji dziecka zgodnie z rozporządzeniem dotyczącym wczesnego wspomagania rozwoju dziecka,</text:span></text:p>
        </text:list-item>
        <text:list-item>
          <text:p text:style-name="P26"><text:span text:style-name="T13">Współpraca z innymi specjalistami realizującymi zadania terapeutyczne <text:line-break/>z dzieckiem i jego rodziną w celu zwiększenia efektywności oddziaływań.</text:span></text:p>
        </text:list-item>
      </text:list>
      <text:p text:style-name="P35"><text:span text:style-name="T4">Zamawiający zastrzega sobie możliwość zatrudnienia większej ilości specjalistów oraz zmiany ilości godzin ze względu na indywidualne potrzeby dzieci.</text:span></text:p>
      <text:p text:style-name="P31"/>
      <text:p text:style-name="P35"><text:span text:style-name="T4">Wykonawca będzie realizował usługi w godzinach i miejscu ustalanym <text:line-break/>z Zamawiającym (po uzgodnieniu z rodzicami), zgodnie z przyjętym harmonogramem, który zostanie określony po naborze.</text:span></text:p>
      <text:p text:style-name="P35"><text:span text:style-name="T4">Miejsce wykonywania umowy:</text:span></text:p>
      <text:list xml:id="list3742549448" text:style-name="WWNum43">
        <text:list-item>
          <text:p text:style-name="P37"><text:span text:style-name="T4">Budynku Przedszkola nr 32 z Oddziałami Integracyjnymi w Koninie <text:line-break/>ul. Przemysłowa 7,</text:span></text:p>
        </text:list-item>
        <text:list-item>
          <text:p text:style-name="P37"><text:span text:style-name="T4">W gabinetach i ośrodkach specjalistycznych, ośrodkach sportu i rekreacji, prywatnych gabinetach, ośrodkach służby zdrowia, ośrodkach jeździeckich,</text:span></text:p>
        </text:list-item>
        <text:list-item>
          <text:p text:style-name="P37"><text:span text:style-name="T4">W szczególnie uzasadnionych przypadkach w domu rodzinnym lub inne miejsce wskazane przez Wykonawcę, po uzgodnieniu z Zamawiającym.</text:span></text:p>
        </text:list-item>
      </text:list>
      <text:p text:style-name="P32"/>
      <text:p text:style-name="P35"><text:span text:style-name="T4">Wykonawca, który zostanie wybrany na daną część zamówienia zobowiązany będzie do pozostania w gotowości do wykonania usługi przez cały okres zawartej umowy. Realizacja zajęć będzie uzależniona od ilości zgłaszających się <text:line-break/>i zakwalifikowanych do specjalistycznej pomocy dzieci.</text:span></text:p>
      <text:p text:style-name="P1"/>
      <text:p text:style-name="P2"><text:span text:style-name="T14">Zamawiający zastrzega obowiązek osobistego wykonania przez Wykonawcę przedmiotu zamówienia. Wykonawca nie może powierzyć wykonania zamówienia Podwykonawcy/Podwykonawcom.</text:span></text:p>
      <text:p text:style-name="P35"><text:span text:style-name="T8">Szczegółowe zadania ośrodka określono w art.90 v ust. 4 ustawy 7 września 1991 r. o systemie oświaty oraz Rozporządzeniu Ministra Edukacji Narodowej z </text:span><text:soft-page-break/><text:span text:style-name="T8">dnia 5 września 2017 r. w sprawie szczegółowych zadań wiodących ośrodków koordynacyjno-rehabilitacyjno-opiekuńczych</text:span><text:span text:style-name="T4">.</text:span></text:p>
      <text:p text:style-name="P31"/>
      <text:p text:style-name="P35"><text:span text:style-name="T4">Zadania wiodącego ośrodka koordynacyjno-opiekuńczo-wychowawczego finansowe są z budżetu państwa w ramach porozumienia.</text:span></text:p>
      <text:p text:style-name="P34"/>
      <text:p text:style-name="P35"><text:span text:style-name="T4">Zamawiający dopuszcza możliwość składania ofert częściowych, ofertę można składać w odniesieniu do wszystkich części zamówienia. Wykonawca może ubiegać się o udzielenie zamówienia w większej niż jednej części zamówienia jednocześnie pod warunkiem spełnienia warunków <text:s/>określonych dla każdej <text:line-break/>z części.</text:span></text:p>
      <text:p text:style-name="P31"/>
      <text:p text:style-name="P41"><text:span text:style-name="T9">Termin wykonania zamówienia</text:span><text:span text:style-name="T4">: …</text:span><text:span text:style-name="T6">31.12.2026</text:span><text:span text:style-name="T4">………………………………………..</text:span></text:p>
      <text:p text:style-name="P31"/>
      <text:p text:style-name="P2"><text:span text:style-name="T14">Łączna liczba godzina w latach 2022 – 2023 – </text:span><text:span text:style-name="T17">6 662</text:span></text:p>
      <text:p text:style-name="P2"><text:span text:style-name="T14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adornments="Normalny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Fira Sans" svg:font-family="'Fira Sans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line-height="108%" fo:text-indent="0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List_20_Bullet" style:display-name="List Bullet" style:family="paragraph" style:parent-style-name="Standard" style:default-outline-level="" style:list-style-name="WWNum4">
      <style:paragraph-properties fo:margin-top="0cm" fo:margin-bottom="0.282cm" style:contextual-spacing="true" fo:line-height="108%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Default_20_Paragraph_20_Font" style:display-name="Default Paragraph Font" style:family="text"/>
    <style:style style:name="apple-converted-space" style:family="text" style:parent-style-name="Default_20_Paragraph_20_Font"/>
    <style:style style:name="ListLabel_20_1" style:display-name="ListLabel 1" style:family="text">
      <style:text-properties fo:color="#212529" loext:opacity="100%" style:font-name="Fira Sans" fo:font-family="'Fira Sans'" style:font-family-generic="roman" style:font-pitch="variable"/>
    </style:style>
    <style:style style:name="ListLabel_20_2" style:display-name="ListLabel 2" style:family="text">
      <style:text-properties fo:color="#212529" loext:opacity="100%" style:font-name="Fira Sans" fo:font-family="'Fira Sans'" style:font-family-generic="roman" style:font-pitch="variable"/>
    </style:style>
    <style:style style:name="ListLabel_20_3" style:display-name="ListLabel 3" style:family="text">
      <style:text-properties fo:color="#212529" loext:opacity="100%" style:font-name="Fira Sans" fo:font-family="'Fira Sans'" style:font-family-generic="roman" style:font-pitch="variable"/>
    </style:style>
    <style:style style:name="ListLabel_20_4" style:display-name="ListLabel 4" style:family="text">
      <style:text-properties fo:color="#212529" loext:opacity="100%" style:font-name="Fira Sans" fo:font-family="'Fira Sans'" style:font-family-generic="roman" style:font-pitch="variable"/>
    </style:style>
    <style:style style:name="ListLabel_20_5" style:display-name="ListLabel 5" style:family="text">
      <style:text-properties fo:color="#212529" loext:opacity="100%" style:font-name="Fira Sans" fo:font-family="'Fira Sans'" style:font-family-generic="roman" style:font-pitch="variable"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212529" loext:opacity="100%" style:font-name="Fira Sans" fo:font-family="'Fira Sans'" style:font-family-generic="roman" style:font-pitch="variable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0" style:display-name="ListLabel 10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1" style:display-name="ListLabel 11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2" style:display-name="ListLabel 12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3" style:display-name="ListLabel 13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4" style:display-name="ListLabel 14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5" style:display-name="ListLabel 15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style:style style:name="ListLabel_20_16" style:display-name="ListLabel 16" style:family="text">
      <style:text-properties fo:color="#000000" loext:opacity="100%" style:text-line-through-style="none" style:text-line-through-type="none" style:text-position="0% 100%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loext:padding="0cm" loext:border="none" loext:shadow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2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65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9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19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46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7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00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27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65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9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19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46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7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00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27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bullet text:level="1" text:style-name="ListLabel_20_8" loext:num-list-format="-" style:num-suffix="-" text:bullet-char="-">
        <style:list-level-properties text:list-level-position-and-space-mode="label-alignment">
          <style:list-level-label-alignment text:label-followed-by="listtab" fo:margin-left="0.991cm"/>
        </style:list-level-properties>
        <style:text-properties style:font-name="Arial"/>
      </text:list-level-style-bullet>
      <text:list-level-style-bullet text:level="2" text:style-name="ListLabel_20_9" loext:num-list-format="o" style:num-suffix="o" text:bullet-char="o">
        <style:list-level-properties text:list-level-position-and-space-mode="label-alignment">
          <style:list-level-label-alignment text:label-followed-by="listtab" fo:margin-left="2.404cm"/>
        </style:list-level-properties>
        <style:text-properties style:font-name="Arial"/>
      </text:list-level-style-bullet>
      <text:list-level-style-bullet text:level="3" text:style-name="ListLabel_20_10" loext:num-list-format="▪" style:num-suffix="▪" text:bullet-char="▪">
        <style:list-level-properties text:list-level-position-and-space-mode="label-alignment">
          <style:list-level-label-alignment text:label-followed-by="listtab" fo:margin-left="3.674cm"/>
        </style:list-level-properties>
        <style:text-properties style:font-name="Arial"/>
      </text:list-level-style-bullet>
      <text:list-level-style-bullet text:level="4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margin-left="4.944cm"/>
        </style:list-level-properties>
        <style:text-properties style:font-name="Arial"/>
      </text:list-level-style-bullet>
      <text:list-level-style-bullet text:level="5" text:style-name="ListLabel_20_12" loext:num-list-format="o" style:num-suffix="o" text:bullet-char="o">
        <style:list-level-properties text:list-level-position-and-space-mode="label-alignment">
          <style:list-level-label-alignment text:label-followed-by="listtab" fo:margin-left="6.214cm"/>
        </style:list-level-properties>
        <style:text-properties style:font-name="Arial"/>
      </text:list-level-style-bullet>
      <text:list-level-style-bullet text:level="6" text:style-name="ListLabel_20_13" loext:num-list-format="▪" style:num-suffix="▪" text:bullet-char="▪">
        <style:list-level-properties text:list-level-position-and-space-mode="label-alignment">
          <style:list-level-label-alignment text:label-followed-by="listtab" fo:margin-left="7.484cm"/>
        </style:list-level-properties>
        <style:text-properties style:font-name="Arial"/>
      </text:list-level-style-bullet>
      <text:list-level-style-bullet text:level="7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margin-left="8.754cm"/>
        </style:list-level-properties>
        <style:text-properties style:font-name="Arial"/>
      </text:list-level-style-bullet>
      <text:list-level-style-bullet text:level="8" text:style-name="ListLabel_20_15" loext:num-list-format="o" style:num-suffix="o" text:bullet-char="o">
        <style:list-level-properties text:list-level-position-and-space-mode="label-alignment">
          <style:list-level-label-alignment text:label-followed-by="listtab" fo:margin-left="10.024cm"/>
        </style:list-level-properties>
        <style:text-properties style:font-name="Arial"/>
      </text:list-level-style-bullet>
      <text:list-level-style-bullet text:level="9" text:style-name="ListLabel_20_16" loext:num-list-format="▪" style:num-suffix="▪" text:bullet-char="▪">
        <style:list-level-properties text:list-level-position-and-space-mode="label-alignment">
          <style:list-level-label-alignment text:label-followed-by="listtab" fo:margin-left="11.294cm"/>
        </style:list-level-properties>
        <style:text-properties style:font-name="Aria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editing-cycles>3</meta:editing-cycles>
    <meta:creation-date>2022-08-21T16:27:00</meta:creation-date>
    <dc:date>2022-08-30T08:01:35.237000000</dc:date>
    <meta:editing-duration>PT1M51S</meta:editing-duration>
    <meta:generator>LibreOffice/7.2.4.1$Windows_X86_64 LibreOffice_project/27d75539669ac387bb498e35313b970b7fe9c4f9</meta:generator>
    <meta:document-statistic meta:table-count="0" meta:image-count="0" meta:object-count="0" meta:page-count="11" meta:paragraph-count="171" meta:word-count="2498" meta:character-count="20026" meta:non-whitespace-character-count="17714"/>
    <meta:user-defined meta:name="AppVersion">15.0000</meta:user-defined>
    <meta:template xlink:type="simple" xlink:actuate="onRequest" xlink:title="Normal" xlink:href=""/>
  </office:meta>
</office:document-meta>
</file>